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e" style:font-family-generic="roman" style:font-pitch="variable" style:font-charset="x-symbol"/>
    <style:font-face style:name="OpenSymbol" svg:font-family="OpenSymbol"/>
    <style:font-face style:name="Arial2" svg:font-family="Arial" style:font-family-generic="swiss"/>
    <style:font-face style:name="Bahnschrift" svg:font-family="Bahnschrift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6.12cm" fo:margin-left="0.885cm" fo:margin-top="0cm" fo:margin-bottom="0cm" table:align="left" style:writing-mode="lr-tb"/>
    </style:style>
    <style:style style:name="Tabella1.A" style:family="table-column">
      <style:table-column-properties style:column-width="4.907cm"/>
    </style:style>
    <style:style style:name="Tabella1.B" style:family="table-column">
      <style:table-column-properties style:column-width="3.203cm"/>
    </style:style>
    <style:style style:name="Tabella1.C" style:family="table-column">
      <style:table-column-properties style:column-width="2.914cm"/>
    </style:style>
    <style:style style:name="Tabella1.D" style:family="table-column">
      <style:table-column-properties style:column-width="1.625cm"/>
    </style:style>
    <style:style style:name="Tabella1.E" style:family="table-column">
      <style:table-column-properties style:column-width="3.471cm"/>
    </style:style>
    <style:style style:name="Tabella1.1" style:family="table-row">
      <style:table-row-properties style:min-row-height="0.52cm" style:keep-together="true" fo:keep-together="auto"/>
    </style:style>
    <style:style style:name="Tabella1.A1" style:family="table-cell">
      <style:table-cell-properties fo:padding="0cm" fo:border-left="none" fo:border-right="none" fo:border-top="none" fo:border-bottom="0.002cm solid #000001"/>
    </style:style>
    <style:style style:name="Tabella1.2" style:family="table-row">
      <style:table-row-properties style:min-row-height="0.863cm" style:keep-together="true" fo:keep-together="auto"/>
    </style:style>
    <style:style style:name="Tabella1.A2" style:family="table-cell">
      <style:table-cell-properties fo:padding="0cm" fo:border-left="none" fo:border-right="none" fo:border-top="0.002cm solid #000001" fo:border-bottom="0.002cm solid #000001"/>
    </style:style>
    <style:style style:name="Tabella1.3" style:family="table-row">
      <style:table-row-properties style:min-row-height="0.868cm" style:keep-together="true" fo:keep-together="auto"/>
    </style:style>
    <style:style style:name="Tabella1.4" style:family="table-row">
      <style:table-row-properties style:min-row-height="0.866cm" style:keep-together="true" fo:keep-together="auto"/>
    </style:style>
    <style:style style:name="Tabella1.6" style:family="table-row">
      <style:table-row-properties style:min-row-height="0.875cm" style:keep-together="true" fo:keep-together="auto"/>
    </style:style>
    <style:style style:name="P1" style:family="paragraph" style:parent-style-name="Text_20_body">
      <style:paragraph-properties fo:line-height="5%"/>
    </style:style>
    <style:style style:name="P2" style:family="paragraph" style:parent-style-name="Text_20_body">
      <style:text-properties style:font-name="Times New Roman" fo:font-size="11pt" style:font-size-asian="11pt"/>
    </style:style>
    <style:style style:name="P3" style:family="paragraph" style:parent-style-name="Text_20_body">
      <style:text-properties style:font-name="Times New Roman" fo:font-size="13pt" style:font-size-asian="13pt"/>
    </style:style>
    <style:style style:name="P4" style:family="paragraph" style:parent-style-name="Text_20_body">
      <style:text-properties style:font-name="Times New Roman" fo:font-size="9pt" style:font-size-asian="9pt"/>
    </style:style>
    <style:style style:name="P5" style:family="paragraph" style:parent-style-name="Text_20_body">
      <style:text-properties style:font-name="Times New Roman" fo:font-size="10pt" style:font-size-asian="10pt"/>
    </style:style>
    <style:style style:name="P6" style:family="paragraph" style:parent-style-name="Standard">
      <style:paragraph-properties fo:margin-top="0cm" fo:margin-bottom="0cm" fo:line-height="100%"/>
      <style:text-properties style:font-name="Times New Roman" fo:font-size="11pt" style:font-size-asian="11pt"/>
    </style:style>
    <style:style style:name="P7" style:family="paragraph" style:parent-style-name="Standard">
      <style:paragraph-properties fo:margin-left="2.002cm" fo:margin-right="0cm" fo:margin-top="0cm" fo:margin-bottom="0cm" fo:text-align="start" style:justify-single-word="false" fo:text-indent="0cm" style:auto-text-indent="false">
        <style:tab-stops>
          <style:tab-stop style:position="4.844cm"/>
          <style:tab-stop style:position="5.724cm"/>
          <style:tab-stop style:position="6.696cm"/>
          <style:tab-stop style:position="11.051cm"/>
          <style:tab-stop style:position="16.498cm"/>
        </style:tab-stops>
      </style:paragraph-properties>
    </style:style>
    <style:style style:name="P8" style:family="paragraph" style:parent-style-name="Standard">
      <style:paragraph-properties fo:margin-left="2.002cm" fo:margin-right="0cm" fo:margin-top="0cm" fo:margin-bottom="0cm" fo:text-align="start" style:justify-single-word="false" fo:text-indent="0cm" style:auto-text-indent="false">
        <style:tab-stops>
          <style:tab-stop style:position="4.842cm"/>
          <style:tab-stop style:position="5.724cm"/>
          <style:tab-stop style:position="6.696cm"/>
          <style:tab-stop style:position="11.051cm"/>
          <style:tab-stop style:position="16.498cm"/>
        </style:tab-stops>
      </style:paragraph-properties>
    </style:style>
    <style:style style:name="P9" style:family="paragraph" style:parent-style-name="Standard">
      <style:paragraph-properties fo:margin-left="0.512cm" fo:margin-right="0cm" fo:margin-top="0.078cm" fo:margin-bottom="0cm" fo:line-height="0.376cm" fo:text-align="justify" style:justify-single-word="false" fo:text-indent="0cm" style:auto-text-indent="false"/>
    </style:style>
    <style:style style:name="P10" style:family="paragraph" style:parent-style-name="Standard">
      <style:paragraph-properties fo:margin-left="0.512cm" fo:margin-right="0cm" fo:margin-top="0.095cm" fo:margin-bottom="0cm" fo:line-height="93%" fo:text-align="start" style:justify-single-word="false" fo:text-indent="0cm" style:auto-text-indent="false"/>
    </style:style>
    <style:style style:name="P11" style:family="paragraph" style:parent-style-name="Text_20_body">
      <style:paragraph-properties fo:margin-left="0.512cm" fo:margin-right="0cm" fo:line-height="0.318cm" fo:text-align="justify" style:justify-single-word="false" fo:text-indent="0cm" style:auto-text-indent="false"/>
    </style:style>
    <style:style style:name="P12" style:family="paragraph" style:parent-style-name="Text_20_body">
      <style:paragraph-properties fo:margin-left="0.512cm" fo:margin-right="0cm" fo:line-height="0.342cm" fo:text-align="justify" style:justify-single-word="false" fo:text-indent="0cm" style:auto-text-indent="false"/>
    </style:style>
    <style:style style:name="P13" style:family="paragraph" style:parent-style-name="Text_20_body">
      <style:paragraph-properties fo:margin-left="0.512cm" fo:margin-right="0cm" fo:margin-top="0.002cm" fo:margin-bottom="0cm" fo:text-align="justify" style:justify-single-word="false" fo:text-indent="0cm" style:auto-text-indent="false"/>
    </style:style>
    <style:style style:name="P14" style:family="paragraph" style:parent-style-name="Standard">
      <style:paragraph-properties fo:margin-left="11.557cm" fo:margin-right="0cm" fo:margin-top="0cm" fo:margin-bottom="0cm" fo:line-height="0.326cm" fo:text-align="center" style:justify-single-word="false" fo:text-indent="0cm" style:auto-text-indent="false"/>
    </style:style>
    <style:style style:name="P15" style:family="paragraph" style:parent-style-name="Standard">
      <style:paragraph-properties fo:margin-left="0cm" fo:margin-right="0.282cm" fo:margin-top="0cm" fo:margin-bottom="0cm" fo:line-height="118%" fo:text-align="end" style:justify-single-word="false" fo:text-indent="0cm" style:auto-text-indent="false" fo:break-before="column"/>
    </style:style>
    <style:style style:name="P16" style:family="paragraph" style:parent-style-name="Standard">
      <style:paragraph-properties fo:margin-left="0cm" fo:margin-right="0.282cm" fo:margin-top="0cm" fo:margin-bottom="0cm" fo:line-height="118%" fo:text-align="end" style:justify-single-word="false" fo:text-indent="0cm" style:auto-text-indent="false"/>
      <style:text-properties style:font-name="Times New Roman" fo:font-size="11pt" fo:letter-spacing="-0.004cm" style:font-size-asian="11pt"/>
    </style:style>
    <style:style style:name="P17" style:family="paragraph" style:parent-style-name="Standard">
      <style:paragraph-properties fo:margin-left="0cm" fo:margin-right="2.545cm" fo:margin-top="0cm" fo:margin-bottom="0cm" fo:line-height="108%" fo:text-align="center" style:justify-single-word="false" fo:text-indent="0cm" style:auto-text-indent="false"/>
    </style:style>
    <style:style style:name="P18" style:family="paragraph" style:parent-style-name="Standard">
      <style:paragraph-properties fo:margin-left="0cm" fo:margin-right="2.545cm" fo:margin-top="0cm" fo:margin-bottom="0cm" fo:line-height="108%" fo:text-align="start" style:justify-single-word="false" fo:text-indent="0cm" style:auto-text-indent="false"/>
      <style:text-properties style:font-name="Times New Roman" fo:font-size="9pt" style:font-size-asian="9pt"/>
    </style:style>
    <style:style style:name="P19" style:family="paragraph" style:parent-style-name="Standard">
      <style:paragraph-properties fo:margin-left="0cm" fo:margin-right="2.545cm" fo:margin-top="0cm" fo:margin-bottom="0cm" fo:line-height="108%" fo:text-align="center" style:justify-single-word="false" fo:text-indent="0cm" style:auto-text-indent="false"/>
      <style:text-properties fo:font-size="9pt" style:font-size-asian="9pt" style:font-size-complex="9pt"/>
    </style:style>
    <style:style style:name="P20" style:family="paragraph" style:parent-style-name="Text_20_body">
      <style:paragraph-properties fo:margin-top="0.194cm" fo:margin-bottom="0cm"/>
      <style:text-properties style:font-name="Times New Roman" fo:font-size="11pt" style:font-size-asian="11pt"/>
    </style:style>
    <style:style style:name="P21" style:family="paragraph" style:parent-style-name="Text_20_body">
      <style:paragraph-properties fo:margin-top="0.148cm" fo:margin-bottom="0cm"/>
      <style:text-properties style:font-name="Times New Roman" fo:font-size="11pt" style:font-size-asian="11pt"/>
    </style:style>
    <style:style style:name="P22" style:family="paragraph" style:parent-style-name="Text_20_body">
      <style:paragraph-properties fo:margin-top="0.189cm" fo:margin-bottom="0cm"/>
      <style:text-properties style:font-name="Times New Roman" fo:font-size="11pt" style:font-size-asian="11pt"/>
    </style:style>
    <style:style style:name="P23" style:family="paragraph" style:parent-style-name="Text_20_body">
      <style:paragraph-properties fo:margin-top="0.15cm" fo:margin-bottom="0cm"/>
      <style:text-properties style:font-name="Times New Roman" fo:font-size="11pt" style:font-size-asian="11pt"/>
    </style:style>
    <style:style style:name="P24" style:family="paragraph" style:parent-style-name="Text_20_body">
      <style:paragraph-properties fo:margin-top="0.187cm" fo:margin-bottom="0cm"/>
      <style:text-properties style:font-name="Times New Roman" fo:font-size="11pt" style:font-size-asian="11pt"/>
    </style:style>
    <style:style style:name="P25" style:family="paragraph" style:parent-style-name="Text_20_body">
      <style:paragraph-properties fo:margin-left="0.533cm" fo:margin-right="0.203cm" fo:margin-top="0.012cm" fo:margin-bottom="0cm" fo:line-height="91%" fo:text-align="justify" style:justify-single-word="false" fo:text-indent="0.007cm" style:auto-text-indent="false"/>
    </style:style>
    <style:style style:name="P26" style:family="paragraph" style:parent-style-name="Text_20_body">
      <style:paragraph-properties fo:margin-left="0.542cm" fo:margin-right="0.194cm" fo:margin-top="0.012cm" fo:margin-bottom="0cm" fo:line-height="91%" fo:text-align="justify" style:justify-single-word="false" fo:text-indent="-0.009cm" style:auto-text-indent="false"/>
    </style:style>
    <style:style style:name="P27" style:family="paragraph" style:parent-style-name="Text_20_body">
      <style:paragraph-properties fo:margin-left="0.512cm" fo:margin-right="0.159cm" fo:margin-top="0.106cm" fo:margin-bottom="0cm" fo:line-height="91%" fo:text-indent="0cm" style:auto-text-indent="false"/>
    </style:style>
    <style:style style:name="P28" style:family="paragraph" style:parent-style-name="Text_20_body">
      <style:paragraph-properties fo:margin-left="0.914cm" fo:margin-right="0cm" fo:line-height="0.316cm" fo:text-align="justify" style:justify-single-word="false" fo:text-indent="0cm" style:auto-text-indent="false"/>
    </style:style>
    <style:style style:name="P29" style:family="paragraph" style:parent-style-name="Text_20_body">
      <style:paragraph-properties fo:margin-left="0.533cm" fo:margin-right="0.206cm" fo:margin-top="0.012cm" fo:margin-bottom="0cm" fo:line-height="91%" fo:text-align="justify" style:justify-single-word="false" fo:text-indent="0.007cm" style:auto-text-indent="false"/>
    </style:style>
    <style:style style:name="P30" style:family="paragraph" style:parent-style-name="Text_20_body">
      <style:paragraph-properties fo:margin-left="1.034cm" fo:margin-right="0cm" fo:line-height="0.318cm" fo:text-align="justify" style:justify-single-word="false" fo:text-indent="0cm" style:auto-text-indent="false"/>
    </style:style>
    <style:style style:name="P31" style:family="paragraph" style:parent-style-name="Text_20_body">
      <style:paragraph-properties fo:margin-left="1.034cm" fo:margin-right="0.203cm" fo:margin-top="0.007cm" fo:margin-bottom="0cm" fo:line-height="91%" fo:text-align="justify" style:justify-single-word="false" fo:text-indent="0cm" style:auto-text-indent="false"/>
    </style:style>
    <style:style style:name="P32" style:family="paragraph" style:parent-style-name="Text_20_body">
      <style:paragraph-properties fo:margin-left="0.512cm" fo:margin-right="0.185cm" fo:margin-top="0.012cm" fo:margin-bottom="0cm" fo:line-height="91%" fo:text-align="justify" style:justify-single-word="false" fo:text-indent="0cm" style:auto-text-indent="false"/>
    </style:style>
    <style:style style:name="P33" style:family="paragraph" style:parent-style-name="Text_20_body">
      <style:paragraph-properties fo:margin-left="0cm" fo:margin-right="0cm" fo:line-height="0.175cm" fo:text-indent="0cm" style:auto-text-indent="false"/>
      <style:text-properties fo:font-size="10pt" style:font-size-asian="10pt"/>
    </style:style>
    <style:style style:name="P34" style:family="paragraph" style:parent-style-name="Table_20_Paragraph">
      <style:paragraph-properties fo:margin-left="0cm" fo:margin-right="0cm" fo:margin-top="0.34cm" fo:margin-bottom="0cm" fo:text-indent="0cm" style:auto-text-indent="false"/>
    </style:style>
    <style:style style:name="P35" style:family="paragraph" style:parent-style-name="Table_20_Paragraph">
      <style:paragraph-properties fo:margin-left="0cm" fo:margin-right="0cm" fo:margin-top="0.332cm" fo:margin-bottom="0cm" fo:text-align="start" style:justify-single-word="false" fo:text-indent="0cm" style:auto-text-indent="false">
        <style:tab-stops>
          <style:tab-stop style:position="12.876cm"/>
        </style:tab-stops>
      </style:paragraph-properties>
      <style:text-properties fo:font-size="11pt" fo:letter-spacing="-0.007cm" style:font-size-asian="11pt"/>
    </style:style>
    <style:style style:name="P36" style:family="paragraph" style:parent-style-name="Table_20_Paragraph">
      <style:text-properties fo:font-size="10pt" style:font-size-asian="10pt"/>
    </style:style>
    <style:style style:name="P37" style:family="paragraph" style:parent-style-name="Table_20_Paragraph">
      <style:paragraph-properties fo:margin-left="0.191cm" fo:margin-right="0cm" fo:line-height="0.43cm" fo:text-indent="0cm" style:auto-text-indent="false"/>
    </style:style>
    <style:style style:name="P38" style:family="paragraph" style:parent-style-name="Table_20_Paragraph">
      <style:paragraph-properties fo:margin-left="0.191cm" fo:margin-right="0cm" fo:margin-top="0.326cm" fo:margin-bottom="0cm" fo:text-indent="0cm" style:auto-text-indent="false"/>
    </style:style>
    <style:style style:name="P39" style:family="paragraph" style:parent-style-name="Table_20_Paragraph">
      <style:paragraph-properties fo:margin-left="0.191cm" fo:margin-right="0cm" fo:margin-top="0.332cm" fo:margin-bottom="0cm" fo:text-indent="0cm" style:auto-text-indent="false"/>
    </style:style>
    <style:style style:name="P40" style:family="paragraph" style:parent-style-name="Standard">
      <style:paragraph-properties fo:margin-left="0cm" fo:margin-right="0.228cm" fo:margin-top="0.002cm" fo:margin-bottom="0cm" fo:text-align="center" style:justify-single-word="false" fo:text-indent="0cm" style:auto-text-indent="false"/>
      <style:text-properties style:font-name="Times New Roman" fo:font-size="13pt" fo:letter-spacing="-0.004cm" style:font-size-asian="13pt"/>
    </style:style>
    <style:style style:name="P41" style:family="paragraph" style:parent-style-name="Standard">
      <style:paragraph-properties fo:margin-left="1.025cm" fo:margin-right="0cm" fo:margin-top="0.213cm" fo:margin-bottom="0cm" fo:text-align="justify" style:justify-single-word="false" fo:text-indent="0cm" style:auto-text-indent="false"/>
      <style:text-properties fo:font-size="8pt" fo:letter-spacing="-0.004cm" fo:font-style="italic" style:font-size-asian="8pt" style:font-style-asian="italic"/>
    </style:style>
    <style:style style:name="P42" style:family="paragraph" style:parent-style-name="Standard">
      <style:paragraph-properties fo:margin-left="11.557cm" fo:margin-right="0.062cm" fo:margin-top="0cm" fo:margin-bottom="0cm" fo:line-height="0.506cm" fo:text-align="center" style:justify-single-word="false" fo:text-indent="0cm" style:auto-text-indent="false"/>
      <style:text-properties style:font-name="Times New Roman" fo:font-size="14pt" fo:letter-spacing="-0.004cm" fo:font-style="italic" style:font-size-asian="14pt" style:font-style-asian="italic" style:text-scale="95%"/>
    </style:style>
    <style:style style:name="P43" style:family="paragraph" style:parent-style-name="Table_20_Paragraph">
      <style:paragraph-properties fo:margin-left="0.182cm" fo:margin-right="0cm" fo:margin-top="0.332cm" fo:margin-bottom="0cm" fo:text-indent="0cm" style:auto-text-indent="false"/>
      <style:text-properties fo:font-size="11pt" fo:letter-spacing="-0.004cm" style:font-size-asian="11pt"/>
    </style:style>
    <style:style style:name="P44" style:family="paragraph" style:parent-style-name="Table_20_Paragraph">
      <style:paragraph-properties fo:margin-left="0.173cm" fo:margin-right="0cm" fo:margin-top="0.289cm" fo:margin-bottom="0cm" fo:text-indent="0cm" style:auto-text-indent="false"/>
      <style:text-properties fo:font-size="12pt" fo:letter-spacing="-0.007cm" style:font-size-asian="12pt"/>
    </style:style>
    <style:style style:name="P45" style:family="paragraph" style:parent-style-name="Table_20_Paragraph">
      <style:paragraph-properties fo:margin-left="0.132cm" fo:margin-right="0cm" fo:margin-top="0.34cm" fo:margin-bottom="0cm" fo:text-indent="0cm" style:auto-text-indent="false"/>
      <style:text-properties fo:font-size="11pt" fo:letter-spacing="-0.004cm" style:font-size-asian="11pt"/>
    </style:style>
    <style:style style:name="P46" style:family="paragraph" style:parent-style-name="Text_20_body">
      <style:paragraph-properties fo:margin-left="0.533cm" fo:margin-right="0cm" fo:line-height="0.335cm" fo:text-align="justify" style:justify-single-word="false" fo:text-indent="0cm" style:auto-text-indent="false"/>
    </style:style>
    <style:style style:name="P47" style:family="paragraph" style:parent-style-name="Table_20_Paragraph">
      <style:paragraph-properties fo:margin-left="0.191cm" fo:margin-right="0cm" fo:margin-top="0.332cm" fo:margin-bottom="0cm" fo:text-indent="0cm" style:auto-text-indent="false"/>
      <style:text-properties fo:font-size="11pt" fo:letter-spacing="-0.009cm" style:font-size-asian="11pt"/>
    </style:style>
    <style:style style:name="P48" style:family="paragraph" style:parent-style-name="Heading_20_3">
      <style:paragraph-properties fo:margin-top="0.108cm" fo:margin-bottom="0cm"/>
    </style:style>
    <style:style style:name="P49" style:family="paragraph" style:parent-style-name="Heading_20_3">
      <style:paragraph-properties fo:margin-left="0.542cm" fo:margin-right="0cm" fo:margin-top="0.099cm" fo:margin-bottom="0cm" fo:text-indent="0cm" style:auto-text-indent="false"/>
    </style:style>
    <style:style style:name="P50" style:family="paragraph" style:parent-style-name="Heading_20_3">
      <style:paragraph-properties fo:margin-top="0.109cm" fo:margin-bottom="0cm"/>
    </style:style>
    <style:style style:name="P51" style:family="paragraph" style:parent-style-name="Heading_20_3">
      <style:paragraph-properties fo:margin-left="0.526cm" fo:margin-right="0cm" fo:margin-top="0.108cm" fo:margin-bottom="0cm" fo:text-indent="0cm" style:auto-text-indent="false"/>
    </style:style>
    <style:style style:name="P52" style:family="paragraph" style:parent-style-name="Heading_20_3">
      <style:paragraph-properties fo:margin-top="0.102cm" fo:margin-bottom="0cm"/>
    </style:style>
    <style:style style:name="P53" style:family="paragraph" style:parent-style-name="Heading_20_1">
      <style:paragraph-properties fo:text-align="center" style:justify-single-word="false"/>
    </style:style>
    <style:style style:name="P54" style:family="paragraph" style:parent-style-name="Heading_20_1">
      <style:paragraph-properties fo:margin-left="3.214cm" fo:margin-right="0cm" fo:margin-top="0.109cm" fo:margin-bottom="0cm" fo:text-indent="0cm" style:auto-text-indent="false"/>
      <style:text-properties fo:letter-spacing="-0.007cm"/>
    </style:style>
    <style:style style:name="P55" style:family="paragraph" style:parent-style-name="Heading_20_2">
      <style:paragraph-properties fo:margin-left="0.549cm" fo:margin-right="0.268cm" fo:margin-top="0.041cm" fo:margin-bottom="0cm" fo:text-align="center" style:justify-single-word="false" fo:text-indent="0cm" style:auto-text-indent="false"/>
    </style:style>
    <style:style style:name="P56" style:family="paragraph" style:parent-style-name="Heading_20_2">
      <style:paragraph-properties fo:margin-left="0.601cm" fo:margin-right="0.289cm" fo:margin-top="0.406cm" fo:margin-bottom="0cm" fo:text-indent="0cm" style:auto-text-indent="false"/>
    </style:style>
    <style:style style:name="P57" style:family="paragraph" style:parent-style-name="Heading_20_2">
      <style:paragraph-properties fo:margin-left="0.614cm" fo:margin-right="0.277cm" fo:text-indent="0cm" style:auto-text-indent="false"/>
    </style:style>
    <style:style style:name="P58" style:family="paragraph" style:parent-style-name="Heading_20_2">
      <style:paragraph-properties fo:margin-left="0.614cm" fo:margin-right="0.28cm" fo:text-indent="0cm" style:auto-text-indent="false"/>
    </style:style>
    <style:style style:name="P59" style:family="paragraph" style:parent-style-name="List_20_Paragraph" style:list-style-name="WWNum1">
      <style:paragraph-properties fo:margin-left="0.914cm" fo:margin-right="1.293cm" fo:margin-top="0.004cm" fo:margin-bottom="0cm" fo:line-height="92%" fo:text-align="start" style:justify-single-word="false" fo:text-indent="-0.402cm" style:auto-text-indent="false">
        <style:tab-stops>
          <style:tab-stop style:position="0.914cm"/>
        </style:tab-stops>
      </style:paragraph-properties>
    </style:style>
    <style:style style:name="P60" style:family="paragraph" style:parent-style-name="List_20_Paragraph" style:list-style-name="WWNum1">
      <style:paragraph-properties fo:margin-left="0.914cm" fo:margin-right="0.437cm" fo:margin-top="0cm" fo:margin-bottom="0cm" fo:line-height="91%" fo:text-align="start" style:justify-single-word="false" fo:text-indent="-0.402cm" style:auto-text-indent="false">
        <style:tab-stops>
          <style:tab-stop style:position="0.914cm"/>
        </style:tab-stops>
      </style:paragraph-properties>
    </style:style>
    <style:style style:name="P61" style:family="paragraph" style:parent-style-name="List_20_Paragraph" style:list-style-name="WWNum1">
      <style:paragraph-properties fo:margin-left="0.914cm" fo:margin-right="1.014cm" fo:margin-top="0cm" fo:margin-bottom="0cm" fo:line-height="91%" fo:text-align="start" style:justify-single-word="false" fo:text-indent="-0.402cm" style:auto-text-indent="false">
        <style:tab-stops>
          <style:tab-stop style:position="0.914cm"/>
        </style:tab-stops>
      </style:paragraph-properties>
    </style:style>
    <style:style style:name="P62" style:family="paragraph" style:parent-style-name="List_20_Paragraph" style:list-style-name="WWNum1">
      <style:paragraph-properties fo:margin-left="0.912cm" fo:margin-right="0cm" fo:margin-top="0cm" fo:margin-bottom="0cm" fo:line-height="0.321cm" fo:text-align="start" style:justify-single-word="false" fo:text-indent="-0.4cm" style:auto-text-indent="false">
        <style:tab-stops>
          <style:tab-stop style:position="0.912cm"/>
        </style:tab-stops>
      </style:paragraph-properties>
    </style:style>
    <style:style style:name="P63" style:family="paragraph" style:parent-style-name="List_20_Paragraph" style:list-style-name="WWNum1">
      <style:paragraph-properties fo:margin-left="0.912cm" fo:margin-right="0cm" fo:margin-top="0cm" fo:margin-bottom="0cm" fo:line-height="0.332cm" fo:text-align="start" style:justify-single-word="false" fo:text-indent="-0.4cm" style:auto-text-indent="false">
        <style:tab-stops>
          <style:tab-stop style:position="0.912cm"/>
        </style:tab-stops>
      </style:paragraph-properties>
    </style:style>
    <style:style style:name="P64" style:family="paragraph" style:parent-style-name="List_20_Paragraph" style:list-style-name="WWNum1">
      <style:paragraph-properties fo:margin-left="0.912cm" fo:margin-right="0cm" fo:margin-top="0cm" fo:margin-bottom="0cm" fo:line-height="0.333cm" fo:text-align="start" style:justify-single-word="false" fo:text-indent="-0.4cm" style:auto-text-indent="false">
        <style:tab-stops>
          <style:tab-stop style:position="0.912cm"/>
        </style:tab-stops>
      </style:paragraph-properties>
    </style:style>
    <style:style style:name="P65" style:family="paragraph" style:parent-style-name="List_20_Paragraph" style:list-style-name="WWNum1">
      <style:paragraph-properties fo:margin-left="0.914cm" fo:margin-right="0.803cm" fo:margin-top="0.007cm" fo:margin-bottom="0cm" fo:line-height="91%" fo:text-align="justify" style:justify-single-word="false" fo:text-indent="-0.402cm" style:auto-text-indent="false">
        <style:tab-stops>
          <style:tab-stop style:position="0.914cm"/>
        </style:tab-stops>
      </style:paragraph-properties>
    </style:style>
    <style:style style:name="P66" style:family="paragraph" style:parent-style-name="List_20_Paragraph" style:list-style-name="WWNum1">
      <style:paragraph-properties fo:margin-left="0.914cm" fo:margin-right="0.654cm" fo:margin-top="0cm" fo:margin-bottom="0cm" fo:line-height="92%" fo:text-align="justify" style:justify-single-word="false" fo:text-indent="-0.402cm" style:auto-text-indent="false">
        <style:tab-stops>
          <style:tab-stop style:position="0.914cm"/>
        </style:tab-stops>
      </style:paragraph-properties>
    </style:style>
    <style:style style:name="P67" style:family="paragraph" style:parent-style-name="List_20_Paragraph" style:list-style-name="WWNum2">
      <style:paragraph-properties fo:margin-left="1.03cm" fo:margin-right="0cm" fo:margin-top="0cm" fo:margin-bottom="0cm" fo:line-height="0.321cm" fo:text-align="justify" style:justify-single-word="false" fo:text-indent="-0.497cm" style:auto-text-indent="false">
        <style:tab-stops>
          <style:tab-stop style:position="1.03cm"/>
        </style:tab-stops>
      </style:paragraph-properties>
    </style:style>
    <style:style style:name="P68" style:family="paragraph" style:parent-style-name="List_20_Paragraph" style:list-style-name="WWNum2">
      <style:paragraph-properties fo:margin-left="1.034cm" fo:margin-right="0.206cm" fo:margin-top="0.104cm" fo:margin-bottom="0cm" fo:line-height="91%" fo:text-align="justify" style:justify-single-word="false" fo:text-indent="-0.501cm" style:auto-text-indent="false">
        <style:tab-stops>
          <style:tab-stop style:position="1.028cm"/>
          <style:tab-stop style:position="1.034cm"/>
        </style:tab-stops>
      </style:paragraph-properties>
    </style:style>
    <style:style style:name="P69" style:family="paragraph" style:parent-style-name="Standard">
      <style:paragraph-properties fo:margin-left="0cm" fo:margin-right="2.545cm" fo:margin-top="0cm" fo:margin-bottom="0cm" fo:line-height="108%" fo:text-align="center" style:justify-single-word="false" fo:text-indent="0cm" style:auto-text-indent="false"/>
      <style:text-properties style:font-name="Times New Roman" fo:font-size="9pt" style:font-size-asian="9pt"/>
    </style:style>
    <style:style style:name="T1" style:family="text">
      <style:text-properties fo:letter-spacing="-0.004cm"/>
    </style:style>
    <style:style style:name="T2" style:family="text">
      <style:text-properties fo:letter-spacing="-0.002cm"/>
    </style:style>
    <style:style style:name="T3" style:family="text">
      <style:text-properties fo:letter-spacing="-0.007cm"/>
    </style:style>
    <style:style style:name="T4" style:family="text">
      <style:text-properties fo:letter-spacing="-0.007cm" fo:font-style="italic" style:font-style-asian="italic" style:font-style-complex="italic"/>
    </style:style>
    <style:style style:name="T5" style:family="text">
      <style:text-properties style:font-name="Times New Roman" fo:font-size="11pt" style:font-size-asian="11pt"/>
    </style:style>
    <style:style style:name="T6" style:family="text">
      <style:text-properties style:font-name="Times New Roman" fo:font-size="11pt" fo:letter-spacing="-0.025cm" style:font-size-asian="11pt"/>
    </style:style>
    <style:style style:name="T7" style:family="text">
      <style:text-properties style:font-name="Times New Roman" fo:font-size="11pt" fo:letter-spacing="-0.018cm" style:font-size-asian="11pt"/>
    </style:style>
    <style:style style:name="T8" style:family="text">
      <style:text-properties style:font-name="Times New Roman" fo:font-size="11pt" style:text-underline-style="solid" style:text-underline-width="auto" style:text-underline-color="font-color" style:font-size-asian="11pt"/>
    </style:style>
    <style:style style:name="T9" style:family="text">
      <style:text-properties style:font-name="Times New Roman" fo:font-size="12pt" style:font-size-asian="12pt"/>
    </style:style>
    <style:style style:name="T10" style:family="text">
      <style:text-properties style:font-name="Times New Roman" fo:font-size="12pt" style:text-underline-style="solid" style:text-underline-width="auto" style:text-underline-color="font-color" style:font-size-asian="12pt"/>
    </style:style>
    <style:style style:name="T11" style:family="text">
      <style:text-properties style:font-name="Times New Roman" fo:font-size="9pt" style:font-size-asian="9pt"/>
    </style:style>
    <style:style style:name="T12" style:family="text">
      <style:text-properties style:font-name="Times New Roman" fo:font-size="9pt" fo:letter-spacing="-0.009cm" style:font-size-asian="9pt"/>
    </style:style>
    <style:style style:name="T13" style:family="text">
      <style:text-properties style:font-name="Times New Roman" fo:letter-spacing="-0.021cm"/>
    </style:style>
    <style:style style:name="T14" style:family="text">
      <style:text-properties fo:font-size="11pt" style:font-size-asian="11pt"/>
    </style:style>
    <style:style style:name="T15" style:family="text">
      <style:text-properties fo:font-size="11pt" fo:letter-spacing="-0.007cm" style:font-size-asian="11pt"/>
    </style:style>
    <style:style style:name="T16" style:family="text">
      <style:text-properties fo:font-size="11pt" fo:letter-spacing="0.085cm" style:font-size-asian="11pt"/>
    </style:style>
    <style:style style:name="T17" style:family="text">
      <style:text-properties fo:font-size="11pt" fo:letter-spacing="-0.018cm" style:font-size-asian="11pt"/>
    </style:style>
    <style:style style:name="T18" style:family="text">
      <style:text-properties fo:font-size="11pt" fo:letter-spacing="-0.004cm" style:font-size-asian="11pt"/>
    </style:style>
    <style:style style:name="T19" style:family="text">
      <style:text-properties fo:font-size="11pt" fo:letter-spacing="0.048cm" style:font-size-asian="11pt"/>
    </style:style>
    <style:style style:name="T20" style:family="text">
      <style:text-properties fo:font-size="11pt" fo:letter-spacing="-0.009cm" style:font-size-asian="11pt"/>
    </style:style>
    <style:style style:name="T21" style:family="text">
      <style:text-properties fo:letter-spacing="-0.018cm"/>
    </style:style>
    <style:style style:name="T22" style:family="text">
      <style:text-properties fo:letter-spacing="-0.009cm"/>
    </style:style>
    <style:style style:name="T23" style:family="text">
      <style:text-properties fo:letter-spacing="-0.011cm"/>
    </style:style>
    <style:style style:name="T24" style:family="text">
      <style:text-properties fo:letter-spacing="-0.023cm" fo:font-style="italic" style:font-style-asian="italic" style:font-style-complex="italic"/>
    </style:style>
    <style:style style:name="T25" style:family="text">
      <style:text-properties fo:letter-spacing="-0.012cm"/>
    </style:style>
    <style:style style:name="T26" style:family="text">
      <style:text-properties fo:letter-spacing="-0.014cm"/>
    </style:style>
    <style:style style:name="T27" style:family="text">
      <style:text-properties fo:letter-spacing="-0.005cm"/>
    </style:style>
    <style:style style:name="T28" style:family="text">
      <style:text-properties fo:letter-spacing="-0.019cm"/>
    </style:style>
    <style:style style:name="T29" style:family="text">
      <style:text-properties fo:letter-spacing="-0.021cm"/>
    </style:style>
    <style:style style:name="T30" style:family="text">
      <style:text-properties fo:letter-spacing="-0.016cm"/>
    </style:style>
    <style:style style:name="T31" style:family="text">
      <style:text-properties fo:font-size="9pt" style:font-size-asian="9pt"/>
    </style:style>
    <style:style style:name="T32" style:family="text">
      <style:text-properties fo:font-size="9pt" fo:font-weight="bold" style:font-size-asian="9pt" style:font-weight-asian="bold"/>
    </style:style>
    <style:style style:name="T33" style:family="text">
      <style:text-properties fo:font-size="9pt" fo:letter-spacing="-0.004cm" style:font-size-asian="9pt"/>
    </style:style>
    <style:style style:name="T34" style:family="text">
      <style:text-properties fo:font-size="9pt" fo:letter-spacing="-0.004cm" fo:font-weight="bold" style:font-size-asian="9pt" style:font-weight-asian="bold"/>
    </style:style>
    <style:style style:name="T35" style:family="text">
      <style:text-properties style:font-name="Bahnschrift"/>
    </style:style>
    <style:style style:name="T36" style:family="text">
      <style:text-properties style:font-name="Bahnschrift" fo:letter-spacing="-0.021cm"/>
    </style:style>
    <style:style style:name="T37" style:family="text">
      <style:text-properties style:font-name="Bahnschrift" fo:letter-spacing="0.002cm"/>
    </style:style>
    <style:style style:name="T38" style:family="text">
      <style:text-properties style:font-name="Bahnschrift" fo:letter-spacing="0.014cm"/>
    </style:style>
    <style:style style:name="T39" style:family="text">
      <style:text-properties style:font-name="Bahnschrift" fo:letter-spacing="-0.012cm"/>
    </style:style>
    <style:style style:name="T40" style:family="text">
      <style:text-properties style:font-name="Bahnschrift" fo:letter-spacing="0.016cm"/>
    </style:style>
    <style:style style:name="T41" style:family="text">
      <style:text-properties style:font-name="Bahnschrift" fo:letter-spacing="0.012cm"/>
    </style:style>
    <style:style style:name="T42" style:family="text">
      <style:text-properties style:font-name="Bahnschrift" fo:letter-spacing="-0.002cm"/>
    </style:style>
    <style:style style:name="T43" style:family="text">
      <style:text-properties style:font-name="Bahnschrift" fo:letter-spacing="0.011cm"/>
    </style:style>
    <style:style style:name="T44" style:family="text">
      <style:text-properties style:font-name="Bahnschrift" fo:letter-spacing="-0.009cm"/>
    </style:style>
    <style:style style:name="T45" style:family="text">
      <style:text-properties style:font-name="Bahnschrift" fo:letter-spacing="0.071cm"/>
    </style:style>
    <style:style style:name="T46" style:family="text">
      <style:text-properties style:font-name="Bahnschrift" fo:letter-spacing="-0.014cm"/>
    </style:style>
    <style:style style:name="T47" style:family="text">
      <style:text-properties style:font-name="Bahnschrift" fo:letter-spacing="-0.005cm"/>
    </style:style>
    <style:style style:name="T48" style:family="text">
      <style:text-properties style:font-name="Bahnschrift" fo:letter-spacing="-0.004cm"/>
    </style:style>
    <style:style style:name="T49" style:family="text">
      <style:text-properties style:font-name="Bahnschrift" fo:letter-spacing="-0.007cm"/>
    </style:style>
    <style:style style:name="T50" style:family="text">
      <style:text-properties style:font-name="Bahnschrift" fo:letter-spacing="0.009cm"/>
    </style:style>
    <style:style style:name="T51" style:family="text">
      <style:text-properties fo:letter-spacing="0.002cm"/>
    </style:style>
    <style:style style:name="T52" style:family="text">
      <style:text-properties fo:letter-spacing="0.071cm"/>
    </style:style>
    <style:style style:name="T53" style:family="text">
      <style:text-properties fo:font-size="8pt" style:font-size-asian="8pt"/>
    </style:style>
    <style:style style:name="T54" style:family="text">
      <style:text-properties fo:font-size="8pt" fo:font-weight="bold" style:font-size-asian="8pt" style:font-weight-asian="bold"/>
    </style:style>
    <style:style style:name="T55" style:family="text">
      <style:text-properties fo:font-size="8pt" fo:letter-spacing="-0.004cm" style:font-size-asian="8pt"/>
    </style:style>
    <style:style style:name="T56" style:family="text">
      <style:text-properties fo:font-size="8pt" fo:letter-spacing="-0.004cm" fo:font-weight="bold" style:font-size-asian="8pt" style:font-weight-asian="bold"/>
    </style:style>
    <style:style style:name="T57" style:family="text">
      <style:text-properties fo:font-size="8pt" fo:letter-spacing="0.002cm" style:font-size-asian="8pt"/>
    </style:style>
    <style:style style:name="T58" style:family="text">
      <style:text-properties fo:font-size="8pt" fo:letter-spacing="0.002cm" fo:font-weight="bold" style:font-size-asian="8pt" style:font-weight-asian="bold"/>
    </style:style>
    <style:style style:name="T59" style:family="text">
      <style:text-properties fo:font-size="8pt" fo:letter-spacing="0.004cm" style:font-size-asian="8pt"/>
    </style:style>
    <style:style style:name="T60" style:family="text">
      <style:text-properties fo:font-size="8pt" fo:letter-spacing="0.004cm" fo:font-weight="bold" style:font-size-asian="8pt" style:font-weight-asian="bold"/>
    </style:style>
    <style:style style:name="T61" style:family="text">
      <style:text-properties fo:font-size="8pt" fo:letter-spacing="-0.002cm" style:font-size-asian="8pt"/>
    </style:style>
    <style:style style:name="T62" style:family="text">
      <style:text-properties fo:font-size="8pt" fo:letter-spacing="-0.002cm" fo:font-weight="bold" style:font-size-asian="8pt" style:font-weight-asian="bold"/>
    </style:style>
    <style:style style:name="T63" style:family="text">
      <style:text-properties fo:font-size="8pt" fo:letter-spacing="0.011cm" fo:font-weight="bold" style:font-size-asian="8pt" style:font-weight-asian="bold"/>
    </style:style>
    <style:style style:name="T64" style:family="text">
      <style:text-properties fo:font-size="8pt" fo:letter-spacing="0.005cm" style:font-size-asian="8pt"/>
    </style:style>
    <style:style style:name="T65" style:family="text">
      <style:text-properties fo:font-size="8pt" fo:letter-spacing="-0.005cm" style:font-size-asian="8pt"/>
    </style:style>
    <style:style style:name="T66" style:family="text">
      <style:text-properties fo:font-size="8pt" fo:letter-spacing="0.071cm" style:font-size-asian="8pt"/>
    </style:style>
    <style:style style:name="T67" style:family="text">
      <style:text-properties fo:font-size="8pt" fo:letter-spacing="-0.007cm" style:font-size-asian="8pt"/>
    </style:style>
    <style:style style:name="T68" style:family="text">
      <style:text-properties fo:font-size="8pt" fo:letter-spacing="-0.014cm" style:font-size-asian="8pt"/>
    </style:style>
    <style:style style:name="T69" style:family="text">
      <style:text-properties fo:font-size="8pt" fo:letter-spacing="-0.009cm" style:font-size-asian="8pt"/>
    </style:style>
    <style:style style:name="T70" style:family="text">
      <style:text-properties fo:font-size="8pt" fo:letter-spacing="-0.011cm" style:font-size-asian="8pt"/>
    </style:style>
    <style:style style:name="T71" style:family="text">
      <style:text-properties fo:font-size="8pt" fo:letter-spacing="-0.012cm" style:font-size-asian="8pt"/>
    </style:style>
    <style:style style:name="T72" style:family="text">
      <style:text-properties fo:letter-spacing="0.004cm"/>
    </style:style>
    <style:style style:name="T73" style:family="text">
      <style:text-properties fo:letter-spacing="0.005cm"/>
    </style:style>
    <style:style style:name="T74" style:family="text">
      <style:text-properties fo:letter-spacing="0.007cm"/>
    </style:style>
    <style:style style:name="T75" style:family="text">
      <style:text-properties fo:font-style="italic" style:font-style-asian="italic" style:font-style-complex="italic"/>
    </style:style>
    <style:style style:name="T76" style:family="text">
      <style:text-properties fo:font-style="italic" fo:font-weight="bold" style:font-style-asian="italic" style:font-weight-asian="bold" style:font-style-complex="italic" style:font-weight-complex="bold"/>
    </style:style>
    <style:style style:name="T77" style:family="text">
      <style:text-properties fo:font-variant="normal" fo:text-transform="none" fo:color="#000000" style:font-name="Calibri1" fo:font-size="8pt" fo:letter-spacing="0.026cm" fo:font-style="normal" fo:font-weight="normal" style:font-size-asian="8pt" style:font-size-complex="8pt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Sect2" style:family="section">
      <style:section-properties style:editable="false">
        <style:columns fo:column-count="2">
          <style:column style:rel-width="36791*" fo:start-indent="0cm" fo:end-indent="1.039cm"/>
          <style:column style:rel-width="28744*" fo:start-indent="1.039cm" fo:end-indent="0cm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33"/>
      </text:section>
      <text:section text:style-name="Sect2" text:name="Sezione1">
        <text:list xml:id="list3754972900805717331" text:style-name="Outline">
          <text:list-item>
            <text:h text:style-name="P54" text:outline-level="1"/>
          </text:list-item>
        </text:list>
        <text:p text:style-name="P6"/>
        <text:p text:style-name="P15"><text:span text:style-name="T5">Spett.le</text:span><text:span text:style-name="T6"> </text:span><text:span text:style-name="T5">Consiglio</text:span><text:span text:style-name="T6"> </text:span><text:span text:style-name="T5">Direttivo </text:span></text:p>
        <text:p text:style-name="P16">Swinging Zoo asd, </text:p>
        <text:p text:style-name="P16">Via Goito11,10125</text:p>
        <text:p text:style-name="P16">Torino</text:p>
      </text:section>
      <text:section text:style-name="Sect1" text:name="Sezione2">
        <text:list xml:id="list42805459" text:continue-numbering="true" text:style-name="Outline">
          <text:list-item>
            <text:h text:style-name="P53" text:outline-level="1"><text:span text:style-name="T1">DOMANDA</text:span><text:span text:style-name="T25"> </text:span><text:span text:style-name="T1">di</text:span><text:span text:style-name="T26"> </text:span><text:span text:style-name="T1">AMMISSIONE</text:span></text:h>
            <text:list>
              <text:list-item>
                <text:h text:style-name="P55" text:outline-level="2">Come<text:span text:style-name="T23"> </text:span>membro<text:span text:style-name="T3"> </text:span>della<text:span text:style-name="T27"> </text:span><text:span text:style-name="T75">"Swinging Zoo</text:span><text:span text:style-name="T24"> </text:span><text:span text:style-name="T4">ASD"</text:span></text:h>
              </text:list-item>
            </text:list>
          </text:list-item>
        </text:list>
        <text:p text:style-name="P5"/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column table:style-name="Tabella1.D"/>
          <table:table-column table:style-name="Tabella1.E"/>
          <table:table-row table:style-name="Tabella1.1">
            <table:table-cell table:style-name="Tabella1.A1" office:value-type="string">
              <text:p text:style-name="P37"><text:span text:style-name="T14">Il/La</text:span><text:span text:style-name="T15"> </text:span><text:span text:style-name="T14">sottoscritt</text:span><text:span text:style-name="T16"> </text:span><text:span text:style-name="T17">:</text:span></text:p>
            </table:table-cell>
            <table:table-cell table:style-name="Tabella1.A1" office:value-type="string">
              <text:p text:style-name="P36"/>
            </table:table-cell>
            <table:table-cell table:number-columns-spanned="3" office:value-type="string">
              <text:p text:style-name="Standard"/>
            </table:table-cell>
            <table:covered-table-cell/>
            <table:covered-table-cell/>
          </table:table-row>
          <table:table-row table:style-name="Tabella1.2">
            <table:table-cell table:style-name="Tabella1.A2" office:value-type="string">
              <text:p text:style-name="P38"><text:span text:style-name="T18">nat</text:span><text:span text:style-name="T19"> <text:s/></text:span><text:span text:style-name="T20">a: <text:s text:c="31"/>( <text:s text:c="5"/>) <text:s text:c="98"/></text:span></text:p>
            </table:table-cell>
            <table:table-cell table:style-name="Tabella1.A2" table:number-columns-spanned="2" office:value-type="string">
              <text:p text:style-name="P36"/>
            </table:table-cell>
            <table:covered-table-cell/>
            <table:table-cell table:style-name="Tabella1.A2" office:value-type="string">
              <text:p text:style-name="P36"/>
            </table:table-cell>
            <table:table-cell table:style-name="Tabella1.A2" office:value-type="string">
              <text:p text:style-name="P36"/>
            </table:table-cell>
          </table:table-row>
          <table:table-row table:style-name="Tabella1.3">
            <table:table-cell table:style-name="Tabella1.A2" office:value-type="string">
              <text:p text:style-name="P47">Il <text:s text:c="10"/>/ <text:s text:c="10"/>/ <text:s text:c="86"/></text:p>
            </table:table-cell>
            <table:table-cell table:style-name="Tabella1.A2" table:number-columns-spanned="2" office:value-type="string">
              <text:p text:style-name="P36"/>
            </table:table-cell>
            <table:covered-table-cell/>
            <table:table-cell table:style-name="Tabella1.A2" office:value-type="string">
              <text:p text:style-name="P36"/>
            </table:table-cell>
            <table:table-cell table:style-name="Tabella1.A2" office:value-type="string">
              <text:p text:style-name="P36"/>
            </table:table-cell>
          </table:table-row>
          <table:table-row table:style-name="Tabella1.4">
            <table:table-cell table:style-name="Tabella1.A2" office:value-type="string">
              <text:p text:style-name="P39"><text:span text:style-name="T14">residente</text:span><text:span text:style-name="T20"> </text:span><text:span text:style-name="T14">in:</text:span><text:span text:style-name="T15"> </text:span></text:p>
            </table:table-cell>
            <table:table-cell table:style-name="Tabella1.A2" table:number-columns-spanned="2" office:value-type="string">
              <text:p text:style-name="P36"/>
            </table:table-cell>
            <table:covered-table-cell/>
            <table:table-cell table:style-name="Tabella1.A2" office:value-type="string">
              <text:p text:style-name="P36"/>
            </table:table-cell>
            <table:table-cell table:style-name="Tabella1.A2" office:value-type="string">
              <text:p text:style-name="P36"/>
            </table:table-cell>
          </table:table-row>
          <table:table-row table:style-name="Tabella1.4">
            <table:table-cell table:style-name="Tabella1.A2" office:value-type="string">
              <text:p text:style-name="P43">comune:</text:p>
            </table:table-cell>
            <table:table-cell table:style-name="Tabella1.A2" table:number-columns-spanned="2" office:value-type="string">
              <text:p text:style-name="P36"/>
            </table:table-cell>
            <table:covered-table-cell/>
            <table:table-cell table:style-name="Tabella1.A2" office:value-type="string">
              <text:p text:style-name="P36"/>
            </table:table-cell>
            <table:table-cell table:style-name="Tabella1.A2" office:value-type="string">
              <text:p text:style-name="P35">CAP.</text:p>
            </table:table-cell>
          </table:table-row>
          <table:table-row table:style-name="Tabella1.6">
            <table:table-cell table:style-name="Tabella1.A2" office:value-type="string">
              <text:p text:style-name="P44">tel:</text:p>
            </table:table-cell>
            <table:table-cell table:style-name="Tabella1.A2" table:number-columns-spanned="2" office:value-type="string">
              <text:p text:style-name="P45">cell.:</text:p>
            </table:table-cell>
            <table:covered-table-cell/>
            <table:table-cell table:style-name="Tabella1.A2" office:value-type="string">
              <text:p text:style-name="P34"><text:span text:style-name="T14">e-</text:span><text:span text:style-name="T18">mail:</text:span></text:p>
            </table:table-cell>
            <table:table-cell table:style-name="Tabella1.A2" office:value-type="string">
              <text:p text:style-name="P36"/>
            </table:table-cell>
          </table:table-row>
        </table:table>
        <text:p text:style-name="P3"/>
        <text:p text:style-name="P40">Chiede</text:p>
        <text:list xml:id="list42824494" text:continue-numbering="true" text:style-name="Outline">
          <text:list-item>
            <text:list>
              <text:list-item>
                <text:h text:style-name="P56" text:outline-level="2">a questo spett.le Consiglio Direttivo di essere ammesso quale socio dell'Associazione, impegnandosi a rispettare le disposizioni statutarie vigenti e le delibere degli organi sociali validamente costituiti. A tale scopo dichiara di conoscere e accettare lo statuto sociale.</text:h>
              </text:list-item>
            </text:list>
          </text:list-item>
        </text:list>
        <text:p text:style-name="P20"/>
        <text:p text:style-name="P7"><text:span text:style-name="T9">Torino, </text:span><text:span text:style-name="T8"><text:tab/></text:span><text:span text:style-name="T7">/</text:span><text:span text:style-name="T8"><text:tab/></text:span><text:span text:style-name="T7">/</text:span><text:span text:style-name="T8"><text:tab/></text:span><text:span text:style-name="T5"><text:tab/></text:span><text:span text:style-name="T9">Firma </text:span><text:span text:style-name="T10"><text:tab/></text:span></text:p>
        <text:p text:style-name="P2"/>
        <text:p text:style-name="P21"/>
        <text:list xml:id="list42829220" text:continue-numbering="true" text:style-name="Outline">
          <text:list-item>
            <text:list>
              <text:list-item>
                <text:h text:style-name="P57" text:outline-level="2">Ricevuta l'informativa sull'utilizzazione dei miei dati personali ai sensi dell'art.13 del Regolamento UE 2016/679, consento al loro trattamento nella misura necessaria per il perseguimento degli scopi statutari e con<text:span text:style-name="T3"> </text:span>le<text:span text:style-name="T25"> </text:span>modalità<text:span text:style-name="T3"> </text:span>indicate<text:span text:style-name="T3"> </text:span>nell'informativa<text:span text:style-name="T25"> </text:span>medesima.<text:span text:style-name="T3"> </text:span>Consento<text:span text:style-name="T22"> </text:span>anche<text:span text:style-name="T3"> </text:span>che<text:span text:style-name="T3"> </text:span>i<text:span text:style-name="T3"> </text:span>dati<text:span text:style-name="T3"> </text:span>riguardanti<text:span text:style-name="T23"> </text:span>l'iscrizione<text:span text:style-name="T3"> </text:span>siano comunicati agli enti con cui l'associazione collabora e da questi trattati nella misura necessaria all'adempi- mento di obblighi previsti dalla legge e dalle norme statutarie.</text:h>
              </text:list-item>
            </text:list>
          </text:list-item>
        </text:list>
        <text:p text:style-name="P22"/>
        <text:p text:style-name="P8"><text:span text:style-name="T9">Torino, </text:span><text:span text:style-name="T8"><text:tab/></text:span><text:span text:style-name="T7">/</text:span><text:span text:style-name="T8"><text:tab/></text:span><text:span text:style-name="T7">/</text:span><text:span text:style-name="T8"><text:tab/></text:span><text:span text:style-name="T5"><text:tab/></text:span><text:span text:style-name="T9">Firma </text:span><text:span text:style-name="T10"><text:tab/></text:span></text:p>
        <text:p text:style-name="P2"/>
        <text:p text:style-name="P23"/>
        <text:list xml:id="list42831964" text:continue-numbering="true" text:style-name="Outline">
          <text:list-item>
            <text:list>
              <text:list-item>
                <text:h text:style-name="P58" text:outline-level="2">Autorizzo<text:span text:style-name="T29"> </text:span>altresì<text:span text:style-name="T28"> </text:span>alla<text:span text:style-name="T29"> </text:span>pubblicazione<text:span text:style-name="T29"> </text:span>e/o<text:span text:style-name="T21"> </text:span>diffusione<text:span text:style-name="T29"> </text:span>in<text:span text:style-name="T26"> </text:span>qualsiasi<text:span text:style-name="T28"> </text:span>forma<text:span text:style-name="T29"> </text:span>delle<text:span text:style-name="T30"> </text:span>proprie<text:span text:style-name="T29"> </text:span>immagini<text:span text:style-name="T28"> </text:span>sul<text:span text:style-name="T30"> </text:span>sito<text:span text:style-name="T21"> </text:span>internet dell’Associazione, su carta stampata e/o su qualsiasi altro mezzo di diffusione, nonché autorizzo la conservazione delle foto e dei video stessi negli archivi informatici dell’Associazione e prendo atto che la finalità di tali pubblicazioni sono meramente di carattere informativo ed eventualmente promozionale.</text:h>
              </text:list-item>
            </text:list>
          </text:list-item>
        </text:list>
        <text:p text:style-name="P24"/>
        <text:p text:style-name="P7"><text:span text:style-name="T9">Torino, </text:span><text:span text:style-name="T8"><text:tab/></text:span><text:span text:style-name="T7">/</text:span><text:span text:style-name="T8"><text:tab/></text:span><text:span text:style-name="T7">/</text:span><text:span text:style-name="T8"><text:tab/></text:span><text:span text:style-name="T5"><text:tab/></text:span><text:span text:style-name="T9">Firma </text:span><text:span text:style-name="T10"><text:tab/></text:span></text:p>
        <text:p text:style-name="P4"/>
        <text:p text:style-name="P4"/>
        <text:p text:style-name="P4"/>
        <text:p text:style-name="P18"/>
        <text:p text:style-name="P18"/>
        <text:p text:style-name="P69"/>
        <text:p text:style-name="P69"/>
        <text:p text:style-name="P69"/>
        <text:p text:style-name="P69"/>
        <text:p text:style-name="P69"/>
        <text:p text:style-name="P69"/>
        <text:p text:style-name="P69"/>
        <text:p text:style-name="P69"/>
        <text:p text:style-name="P17"><text:soft-page-break/><text:span text:style-name="T11">Associazione</text:span><text:span text:style-name="T12"> “Swinging Zoo Asd”</text:span><text:span text:style-name="T11"> slowtownblues@gmail.com-</text:span></text:p>
        <text:p text:style-name="P19"><text:span text:style-name="T13"><text:s/></text:span><text:span text:style-name="T36">Informativa</text:span><text:span text:style-name="T37"> </text:span><text:span text:style-name="T36">sul</text:span><text:span text:style-name="T38"> </text:span><text:span text:style-name="T36">trattamento</text:span><text:span text:style-name="T39"> </text:span><text:span text:style-name="T36">dei</text:span><text:span text:style-name="T40"> </text:span><text:span text:style-name="T36">dati</text:span><text:span text:style-name="T41"> </text:span><text:span text:style-name="T36">personali</text:span><text:span text:style-name="T41"> </text:span><text:span text:style-name="T36">ai</text:span><text:span text:style-name="T40"> </text:span><text:span text:style-name="T36">sensi</text:span><text:span text:style-name="T40"> </text:span><text:span text:style-name="T36">dell'art.13</text:span><text:span text:style-name="T42"> </text:span><text:span text:style-name="T36">del</text:span><text:span text:style-name="T43"> </text:span><text:span text:style-name="T36">Regolamento</text:span><text:span text:style-name="T44"> <text:s text:c="27"/></text:span><text:span text:style-name="T36">UE 2016/679,</text:span><text:span text:style-name="T45"> </text:span><text:span text:style-name="T46">recante</text:span><text:span text:style-name="T47"> </text:span><text:span text:style-name="T46">il</text:span><text:span text:style-name="T35"> </text:span><text:span text:style-name="T46">codice</text:span><text:span text:style-name="T47"> </text:span><text:span text:style-name="T46">in</text:span><text:span text:style-name="T48"> </text:span><text:span text:style-name="T46">materia</text:span><text:span text:style-name="T49"> </text:span><text:span text:style-name="T46">di</text:span><text:span text:style-name="T38"> </text:span><text:span text:style-name="T46">protezione</text:span><text:span text:style-name="T47"> </text:span><text:span text:style-name="T46">dei</text:span><text:span text:style-name="T41"> </text:span><text:span text:style-name="T46">dati</text:span><text:span text:style-name="T50"> </text:span><text:span text:style-name="T46">personali.</text:span></text:p>
      </text:section>
      <text:list xml:id="list42804894" text:continue-numbering="true" text:style-name="Outline">
        <text:list-item>
          <text:list>
            <text:list-item>
              <text:list>
                <text:list-item>
                  <text:h text:style-name="P48" text:outline-level="3">Oggetto<text:span text:style-name="T30"> </text:span>del<text:span text:style-name="T21"> </text:span><text:span text:style-name="T1">trattamento</text:span></text:h>
                </text:list-item>
              </text:list>
            </text:list-item>
          </text:list>
        </text:list-item>
      </text:list>
      <text:p text:style-name="P26">Trattiamo<text:span text:style-name="T26"> </text:span>i<text:span text:style-name="T26"> </text:span>tuoi<text:span text:style-name="T26"> </text:span>dati<text:span text:style-name="T23"> </text:span>anagrafici,<text:span text:style-name="T23"> </text:span>l'indirizzo,<text:span text:style-name="T23"> </text:span>il<text:span text:style-name="T26"> </text:span>numero<text:span text:style-name="T26"> </text:span>telefonico,<text:span text:style-name="T23"> </text:span>i<text:span text:style-name="T26"> </text:span>dati<text:span text:style-name="T26"> </text:span>relativi<text:span text:style-name="T23"> </text:span>alle<text:span text:style-name="T26"> </text:span>modalità<text:span text:style-name="T25"> </text:span>di<text:span text:style-name="T23"> </text:span>pagamento<text:span text:style-name="T26"> </text:span>della<text:span text:style-name="T25"> </text:span>quota<text:span text:style-name="T25"> </text:span>associativa<text:span text:style-name="T25"> </text:span>o<text:span text:style-name="T23"> </text:span>donazione<text:span text:style-name="T26"> </text:span>ed<text:span text:style-name="T22"> </text:span>ogni<text:span text:style-name="T52"> </text:span>altro dato personale necessario al perseguimento dello scopo associativo ed in particolare per la gestione del rapporto associativo: iscrizione nel<text:span text:style-name="T52"> </text:span>libro soci, accensione di eventuale polizza assicurativa, invio delle convocazioni e del materiale informativo sull'attività della organizzazione, nel<text:span text:style-name="T52"> </text:span>rispetto dei principi di correttezza, liceità e trasparenza, tutelando la tua riservatezza ed i tuoi diritti.</text:p>
      <text:list xml:id="list42830483" text:continue-numbering="true" text:style-name="Outline">
        <text:list-item>
          <text:list>
            <text:list-item>
              <text:list>
                <text:list-item>
                  <text:h text:style-name="Heading_20_3" text:outline-level="3">Finalità<text:span text:style-name="T3"> </text:span>del<text:span text:style-name="T3"> </text:span><text:span text:style-name="T1">trattamento</text:span></text:h>
                </text:list-item>
              </text:list>
            </text:list-item>
          </text:list>
        </text:list-item>
      </text:list>
      <text:p text:style-name="P25">Tali dati personali saranno oggetto di trattamento nel rispetto della legge. Base giuridica di tale operazione sono l’art. 36 c.c., la normativa fiscale<text:span text:style-name="T52"> </text:span>relativa<text:span text:style-name="T27"> </text:span>agli<text:span text:style-name="T23"> </text:span>enti<text:span text:style-name="T23"> </text:span>non<text:span text:style-name="T23"> </text:span>commerciali,<text:span text:style-name="T22"> </text:span>in<text:span text:style-name="T3"> </text:span>particolare<text:span text:style-name="T23"> </text:span>l’art.<text:span text:style-name="T22"> </text:span>148<text:span text:style-name="T22"> </text:span>del<text:span text:style-name="T23"> </text:span>T.U.I.R.<text:span text:style-name="T22"> </text:span>l’art.<text:span text:style-name="T22"> </text:span>4<text:span text:style-name="T22"> </text:span>del<text:span text:style-name="T23"> </text:span>D.P.R.<text:span text:style-name="T22"> </text:span>633/72<text:span text:style-name="T22"> </text:span>e<text:span text:style-name="T22"> </text:span>l’art.<text:span text:style-name="T22"> </text:span>90<text:span text:style-name="T22"> </text:span>della<text:span text:style-name="T23"> </text:span>Legge<text:span text:style-name="T23"> </text:span>289/2002,<text:span text:style-name="T22"> </text:span>nonché<text:span text:style-name="T25"> </text:span>le<text:span text:style-name="T23"> </text:span>norme<text:span text:style-name="T23"> </text:span>del<text:span text:style-name="T52"> </text:span>CONI e Federali relative al tesseramento e alla partecipazione alle attività organizzate da tali enti o con la loro partecipazione.</text:p>
      <text:p text:style-name="P9"><text:span text:style-name="T54">In</text:span><text:span text:style-name="T56"> </text:span><text:span text:style-name="T54">relazione</text:span><text:span text:style-name="T58"> </text:span><text:span text:style-name="T54">ad obblighi</text:span><text:span text:style-name="T60"> </text:span><text:span text:style-name="T54">legali,</text:span><text:span text:style-name="T60"> </text:span><text:span text:style-name="T54">fiscali,</text:span><text:span text:style-name="T62"> </text:span><text:span text:style-name="T54">assicurativi</text:span><text:span text:style-name="T58"> </text:span><text:span text:style-name="T54">e</text:span><text:span text:style-name="T58"> </text:span><text:span text:style-name="T54">statutari,</text:span><text:span text:style-name="T63"> </text:span><text:span text:style-name="T32">i</text:span><text:span text:style-name="T34"> </text:span><text:span text:style-name="T53">dati</text:span><text:span text:style-name="T59"> </text:span><text:span text:style-name="T53">personali</text:span><text:span text:style-name="T59"> </text:span><text:span text:style-name="T53">forniti</text:span><text:span text:style-name="T59"> </text:span><text:span text:style-name="T53">saranno</text:span><text:span text:style-name="T57"> </text:span><text:span text:style-name="T53">oggetto</text:span><text:span text:style-name="T57"> </text:span><text:span text:style-name="T53">di</text:span><text:span text:style-name="T57"> </text:span><text:span text:style-name="T53">trattamento</text:span><text:span text:style-name="T59"> </text:span><text:span text:style-name="T53">relativo</text:span><text:span text:style-name="T59"> </text:span><text:span text:style-name="T53">alle</text:span><text:span text:style-name="T64"> </text:span><text:span text:style-name="T53">seguenti</text:span><text:span text:style-name="T59"> </text:span><text:span text:style-name="T55">finalità</text:span></text:p>
      <text:p text:style-name="P11">istituzionali<text:span text:style-name="T30"> </text:span>esercitate<text:span text:style-name="T26"> </text:span><text:span text:style-name="T1">dall’Associazione:</text:span></text:p>
      <text:list xml:id="list7042309620314337663" text:style-name="WWNum1">
        <text:list-item>
          <text:p text:style-name="P59"><text:span text:style-name="T53">per</text:span><text:span text:style-name="T65"> </text:span><text:span text:style-name="T53">rendere</text:span><text:span text:style-name="T65"> </text:span><text:span text:style-name="T53">possibile</text:span><text:span text:style-name="T65"> </text:span><text:span text:style-name="T53">la</text:span><text:span text:style-name="T61"> </text:span><text:span text:style-name="T53">vita</text:span><text:span text:style-name="T65"> </text:span><text:span text:style-name="T53">associativa</text:span><text:span text:style-name="T65"> </text:span><text:span text:style-name="T53">nell’Associazione</text:span><text:span text:style-name="T65"> </text:span><text:span text:style-name="T53">che,</text:span><text:span text:style-name="T55"> </text:span><text:span text:style-name="T53">tra</text:span><text:span text:style-name="T65"> </text:span><text:span text:style-name="T53">l’altro,</text:span><text:span text:style-name="T55"> </text:span><text:span text:style-name="T53">può</text:span><text:span text:style-name="T65"> </text:span><text:span text:style-name="T53">comportare</text:span><text:span text:style-name="T65"> </text:span><text:span text:style-name="T53">la</text:span><text:span text:style-name="T65"> </text:span><text:span text:style-name="T53">diffusione</text:span><text:span text:style-name="T65"> </text:span><text:span text:style-name="T53">dei</text:span><text:span text:style-name="T65"> </text:span><text:span text:style-name="T53">dati</text:span><text:span text:style-name="T61"> </text:span><text:span text:style-name="T53">personali</text:span><text:span text:style-name="T61"> </text:span><text:span text:style-name="T53">in</text:span><text:span text:style-name="T65"> </text:span><text:span text:style-name="T53">bollettini</text:span><text:span text:style-name="T65"> </text:span><text:span text:style-name="T53">e</text:span><text:span text:style-name="T66"> </text:span><text:span text:style-name="T53">pubblicazioni sociali diffusi anche online;</text:span></text:p>
        </text:list-item>
        <text:list-item>
          <text:p text:style-name="P60"><text:span text:style-name="T53">per</text:span><text:span text:style-name="T55"> </text:span><text:span text:style-name="T53">procedere</text:span><text:span text:style-name="T55"> </text:span><text:span text:style-name="T53">alla</text:span><text:span text:style-name="T55"> </text:span><text:span text:style-name="T53">riscossione</text:span><text:span text:style-name="T61"> </text:span><text:span text:style-name="T53">e</text:span><text:span text:style-name="T55"> </text:span><text:span text:style-name="T53">al</text:span><text:span text:style-name="T55"> </text:span><text:span text:style-name="T53">pagamento</text:span><text:span text:style-name="T55"> </text:span><text:span text:style-name="T53">di</text:span><text:span text:style-name="T55"> </text:span><text:span text:style-name="T53">quote</text:span><text:span text:style-name="T55"> </text:span><text:span text:style-name="T53">di</text:span><text:span text:style-name="T55"> </text:span><text:span text:style-name="T53">tesseramento,</text:span><text:span text:style-name="T61"> </text:span><text:span text:style-name="T53">assicurative</text:span><text:span text:style-name="T55"> </text:span><text:span text:style-name="T53">e</text:span><text:span text:style-name="T65"> </text:span><text:span text:style-name="T53">di iscrizione</text:span><text:span text:style-name="T65"> </text:span><text:span text:style-name="T53">ad</text:span><text:span text:style-name="T55"> </text:span><text:span text:style-name="T53">eventi</text:span><text:span text:style-name="T55"> </text:span><text:span text:style-name="T53">degli</text:span><text:span text:style-name="T55"> </text:span><text:span text:style-name="T53">eventuali Enti/Federazioni</text:span><text:span text:style-name="T66"> </text:span><text:span text:style-name="T53">nazionali di affiliazione, anche derivanti da specifici accordi intervenuti con gli stessi, AICS, CONI ecc.;</text:span></text:p>
        </text:list-item>
        <text:list-item>
          <text:p text:style-name="P61"><text:span text:style-name="T53">per</text:span><text:span text:style-name="T65"> </text:span><text:span text:style-name="T53">adempiere</text:span><text:span text:style-name="T67"> </text:span><text:span text:style-name="T53">agli</text:span><text:span text:style-name="T65"> </text:span><text:span text:style-name="T53">obblighi</text:span><text:span text:style-name="T67"> </text:span><text:span text:style-name="T53">amministrativi,</text:span><text:span text:style-name="T55"> </text:span><text:span text:style-name="T53">fiscali</text:span><text:span text:style-name="T61"> </text:span><text:span text:style-name="T53">e</text:span><text:span text:style-name="T65"> </text:span><text:span text:style-name="T53">contabili</text:span><text:span text:style-name="T65"> </text:span><text:span text:style-name="T53">dell’Associazione</text:span><text:span text:style-name="T67"> </text:span><text:span text:style-name="T53">stessa</text:span><text:span text:style-name="T65"> </text:span><text:span text:style-name="T53">(compresa</text:span><text:span text:style-name="T65"> </text:span><text:span text:style-name="T53">l’emissione</text:span><text:span text:style-name="T67"> </text:span><text:span text:style-name="T53">di</text:span><text:span text:style-name="T61"> </text:span><text:span text:style-name="T53">ricevute,</text:span><text:span text:style-name="T55"> </text:span><text:span text:style-name="T53">la</text:span><text:span text:style-name="T65"> </text:span><text:span text:style-name="T53">produzione</text:span><text:span text:style-name="T67"> </text:span><text:span text:style-name="T53">di</text:span><text:span text:style-name="T66"> </text:span><text:span text:style-name="T53">certificazioni telematiche, la tenuta del libro degli Associati etc etc).</text:span></text:p>
        </text:list-item>
      </text:list>
      <text:p text:style-name="P27">ln<text:span text:style-name="T22"> </text:span>relazione<text:span text:style-name="T22"> </text:span>al<text:span text:style-name="T22"> </text:span>perseguimento<text:span text:style-name="T22"> </text:span>degli<text:span text:style-name="T22"> </text:span>scopi<text:span text:style-name="T22"> </text:span>statutari<text:span text:style-name="T3"> </text:span>NON<text:span text:style-name="T22"> </text:span>SIAMO<text:span text:style-name="T22"> </text:span>in<text:span text:style-name="T22"> </text:span>possesso<text:span text:style-name="T1"> </text:span>di<text:span text:style-name="T22"> </text:span>alcun<text:span text:style-name="T22"> </text:span>Tuo<text:span text:style-name="T22"> </text:span>dato<text:span text:style-name="T22"> </text:span>qualificabile<text:span text:style-name="T22"> </text:span>come<text:span text:style-name="T22"> </text:span>sensibile<text:span text:style-name="T22"> </text:span>(art.<text:span text:style-name="T3"> </text:span>4<text:span text:style-name="T3"> </text:span>lettera<text:span text:style-name="T3"> </text:span>d<text:span text:style-name="T22"> </text:span>del<text:span text:style-name="T22"> </text:span>codice)<text:span text:style-name="T52"> </text:span>o giudiziario (art. 4 lettera e del codice).</text:p>
      <text:p text:style-name="P10"><text:span text:style-name="T32">In relazione a necessità di profilazione e di comunicazione delle attività dell’Associazione, </text:span><text:span text:style-name="T53">I dati personali forniti saranno oggetto di</text:span><text:span text:style-name="T66"> </text:span><text:span text:style-name="T53">trattamento per le seguenti finalità:</text:span></text:p>
      <text:list xml:id="list42814681" text:continue-numbering="true" text:style-name="WWNum1">
        <text:list-item>
          <text:p text:style-name="P62"><text:span text:style-name="T53">per</text:span><text:span text:style-name="T68"> </text:span><text:span text:style-name="T53">il</text:span><text:span text:style-name="T69"> </text:span><text:span text:style-name="T53">raggiungimento</text:span><text:span text:style-name="T69"> </text:span><text:span text:style-name="T53">delle</text:span><text:span text:style-name="T67"> </text:span><text:span text:style-name="T53">finalità</text:span><text:span text:style-name="T69"> </text:span><text:span text:style-name="T53">istituzionali</text:span><text:span text:style-name="T69"> </text:span><text:span text:style-name="T53">statutarie,</text:span><text:span text:style-name="T69"> </text:span><text:span text:style-name="T53">come</text:span><text:span text:style-name="T69"> </text:span><text:span text:style-name="T53">chiara</text:span><text:span text:style-name="T69"> </text:span><text:span text:style-name="T53">e</text:span><text:span text:style-name="T67"> </text:span><text:span text:style-name="T53">corretta</text:span><text:span text:style-name="T69"> </text:span><text:span text:style-name="T53">applicazione</text:span><text:span text:style-name="T70"> </text:span><text:span text:style-name="T53">delle</text:span><text:span text:style-name="T70"> </text:span><text:span text:style-name="T53">disposizioni</text:span><text:span text:style-name="T67"> </text:span><text:span text:style-name="T53">dello</text:span><text:span text:style-name="T69"> </text:span><text:span text:style-name="T55">Statuto;</text:span></text:p>
        </text:list-item>
        <text:list-item>
          <text:p text:style-name="P63"><text:span text:style-name="T53">per</text:span><text:span text:style-name="T71"> </text:span><text:span text:style-name="T53">la</text:span><text:span text:style-name="T67"> </text:span><text:span text:style-name="T53">necessità</text:span><text:span text:style-name="T67"> </text:span><text:span text:style-name="T53">di</text:span><text:span text:style-name="T69"> </text:span><text:span text:style-name="T53">proporre</text:span><text:span text:style-name="T67"> </text:span><text:span text:style-name="T53">le</text:span><text:span text:style-name="T67"> </text:span><text:span text:style-name="T53">attività</text:span><text:span text:style-name="T55"> </text:span><text:span text:style-name="T53">più</text:span><text:span text:style-name="T67"> </text:span><text:span text:style-name="T53">idonee</text:span><text:span text:style-name="T67"> </text:span><text:span text:style-name="T53">agli</text:span><text:span text:style-name="T67"> </text:span><text:span text:style-name="T55">associati/tesserati/utenti/clienti;</text:span></text:p>
        </text:list-item>
        <text:list-item>
          <text:p text:style-name="P64"><text:span text:style-name="T53">per</text:span><text:span text:style-name="T68"> </text:span><text:span text:style-name="T53">le</text:span><text:span text:style-name="T69"> </text:span><text:span text:style-name="T53">finalità</text:span><text:span text:style-name="T69"> </text:span><text:span text:style-name="T53">di</text:span><text:span text:style-name="T70"> </text:span><text:span text:style-name="T53">promozione</text:span><text:span text:style-name="T70"> </text:span><text:span text:style-name="T53">funzionali</text:span><text:span text:style-name="T69"> </text:span><text:span text:style-name="T53">all’attività</text:span><text:span text:style-name="T55"> </text:span><text:span text:style-name="T53">dell’Associazione,</text:span><text:span text:style-name="T67"> </text:span><text:span text:style-name="T53">quali</text:span><text:span text:style-name="T69"> </text:span><text:span text:style-name="T53">la</text:span><text:span text:style-name="T65"> </text:span><text:span text:style-name="T53">promozione</text:span><text:span text:style-name="T70"> </text:span><text:span text:style-name="T53">di</text:span><text:span text:style-name="T69"> </text:span><text:span text:style-name="T53">iniziative</text:span><text:span text:style-name="T69"> </text:span><text:span text:style-name="T53">sportive,</text:span><text:span text:style-name="T67"> </text:span><text:span text:style-name="T53">culturali,</text:span><text:span text:style-name="T67"> </text:span><text:span text:style-name="T53">di</text:span><text:span text:style-name="T70"> </text:span><text:span text:style-name="T53">promozione</text:span><text:span text:style-name="T69"> </text:span><text:span text:style-name="T55">sociale,</text:span></text:p>
        </text:list-item>
      </text:list>
      <text:p text:style-name="P28">l’invio<text:span text:style-name="T22"> </text:span>di<text:span text:style-name="T3"> </text:span>eventuali<text:span text:style-name="T3"> </text:span>pubblicazioni<text:span text:style-name="T22"> </text:span>o<text:span text:style-name="T3"> </text:span><text:span text:style-name="T1">notiziari;</text:span></text:p>
      <text:list xml:id="list42816851" text:continue-numbering="true" text:style-name="WWNum1">
        <text:list-item>
          <text:p text:style-name="P65"><text:span text:style-name="T53">per</text:span><text:span text:style-name="T65"> </text:span><text:span text:style-name="T53">l’organizzazione</text:span><text:span text:style-name="T67"> </text:span><text:span text:style-name="T53">di</text:span><text:span text:style-name="T65"> </text:span><text:span text:style-name="T53">attività</text:span><text:span text:style-name="T61"> </text:span><text:span text:style-name="T53">tese</text:span><text:span text:style-name="T67"> </text:span><text:span text:style-name="T53">a</text:span><text:span text:style-name="T61"> </text:span><text:span text:style-name="T53">promuovere,</text:span><text:span text:style-name="T55"> </text:span><text:span text:style-name="T53">diffondere,</text:span><text:span text:style-name="T55"> </text:span><text:span text:style-name="T53">migliorare</text:span><text:span text:style-name="T61"> </text:span><text:span text:style-name="T53">la</text:span><text:span text:style-name="T65"> </text:span><text:span text:style-name="T53">tecnica</text:span><text:span text:style-name="T65"> </text:span><text:span text:style-name="T53">nel</text:span><text:span text:style-name="T65"> </text:span><text:span text:style-name="T53">settore</text:span><text:span text:style-name="T65"> </text:span><text:span text:style-name="T53">dilettantistico,</text:span><text:span text:style-name="T55"> </text:span><text:span text:style-name="T53">nonché</text:span><text:span text:style-name="T67"> </text:span><text:span text:style-name="T53">per ricerche,</text:span><text:span text:style-name="T55"> </text:span><text:span text:style-name="T53">studi</text:span><text:span text:style-name="T65"> </text:span><text:span text:style-name="T53">e</text:span><text:span text:style-name="T66"> </text:span><text:span text:style-name="T53">relative analisi statistiche per la promozione delle suddette discipline e per la ricerca di fondi e di sponsorizzazioni;</text:span></text:p>
        </text:list-item>
        <text:list-item>
          <text:p text:style-name="P66"><text:span text:style-name="T53">per</text:span><text:span text:style-name="T55"> </text:span><text:span text:style-name="T53">finalità</text:span><text:span text:style-name="T55"> </text:span><text:span text:style-name="T53">connesse</text:span><text:span text:style-name="T55"> </text:span><text:span text:style-name="T53">ad</text:span><text:span text:style-name="T55"> </text:span><text:span text:style-name="T53">eventi</text:span><text:span text:style-name="T55"> </text:span><text:span text:style-name="T53">organizzati</text:span><text:span text:style-name="T55"> </text:span><text:span text:style-name="T53">da</text:span><text:span text:style-name="T61"> </text:span><text:span text:style-name="T53">Good</text:span><text:span text:style-name="T55"> </text:span><text:span text:style-name="T53">Time</text:span><text:span text:style-name="T55"> </text:span><text:span text:style-name="T53">Blues</text:span><text:span text:style-name="T55"> </text:span><text:span text:style-name="T53">Music</text:span><text:span text:style-name="T55"> </text:span><text:span text:style-name="T53">&amp;</text:span><text:span text:style-name="T61"> </text:span><text:span text:style-name="T53">Dance</text:span><text:span text:style-name="T55"> </text:span><text:span text:style-name="T53">A.S.D.</text:span><text:span text:style-name="T61"> </text:span><text:span text:style-name="T53">che</text:span><text:span text:style-name="T65"> </text:span><text:span text:style-name="T53">promuovano</text:span><text:span text:style-name="T55"> </text:span><text:span text:style-name="T53">la</text:span><text:span text:style-name="T55"> </text:span><text:span text:style-name="T53">cultura e</text:span><text:span text:style-name="T65"> </text:span><text:span text:style-name="T53">la</text:span><text:span text:style-name="T55"> </text:span><text:span text:style-name="T53">pratica</text:span><text:span text:style-name="T55"> </text:span><text:span text:style-name="T53">dello</text:span><text:span text:style-name="T55"> </text:span><text:span text:style-name="T53">sport</text:span><text:span text:style-name="T55"> </text:span><text:span text:style-name="T53">e</text:span><text:span text:style-name="T65"> </text:span><text:span text:style-name="T53">la</text:span><text:span text:style-name="T66"> </text:span><text:span text:style-name="T53">loro diffusione, che sostengano il benessere della persona, l’integrazione sociale all’interno dei fini istituzionali espressi dallo Statuto</text:span></text:p>
        </text:list-item>
      </text:list>
      <text:list xml:id="list42811941" text:continue-list="list42830483" text:style-name="Outline">
        <text:list-item>
          <text:list>
            <text:list-item>
              <text:list>
                <text:list-item>
                  <text:h text:style-name="P49" text:outline-level="3">Modalità<text:span text:style-name="T27"> </text:span>del<text:span text:style-name="T23"> </text:span><text:span text:style-name="T1">trattamento</text:span></text:h>
                </text:list-item>
              </text:list>
            </text:list-item>
          </text:list>
        </text:list-item>
      </text:list>
      <text:p text:style-name="P29">Il trattamento dei dati sarà effettuato sia con strumenti manuali e/o informatici e telematici con logiche di organizzazione ed elaborazione<text:span text:style-name="T52"> </text:span>strettamente<text:span text:style-name="T22"> </text:span>correlate<text:span text:style-name="T3"> </text:span>alle<text:span text:style-name="T3"> </text:span>finalità<text:span text:style-name="T3"> </text:span>stesse<text:span text:style-name="T3"> </text:span>e<text:span text:style-name="T3"> </text:span>comunque<text:span text:style-name="T3"> </text:span>in<text:span text:style-name="T22"> </text:span>modo<text:span text:style-name="T3"> </text:span>da<text:span text:style-name="T3"> </text:span>garantire<text:span text:style-name="T23"> </text:span>la<text:span text:style-name="T3"> </text:span>sicurezza,<text:span text:style-name="T27"> </text:span>l’integrità<text:span text:style-name="T3"> </text:span>e<text:span text:style-name="T3"> </text:span>la<text:span text:style-name="T3"> </text:span>riservatezza<text:span text:style-name="T3"> </text:span>dei<text:span text:style-name="T3"> </text:span>dati<text:span text:style-name="T3"> </text:span>stessi<text:span text:style-name="T3"> </text:span>nel<text:span text:style-name="T3"> </text:span>rispetto<text:span text:style-name="T3"> </text:span>delle<text:span text:style-name="T52"> </text:span>misure organizzative, fisiche e logiche previste dalle disposizioni vigenti.</text:p>
      <text:p text:style-name="P12">I<text:span text:style-name="T2"> </text:span>dati<text:span text:style-name="T51"> </text:span>personali<text:span text:style-name="T72"> </text:span>vengono<text:span text:style-name="T51"> </text:span>conservati<text:span text:style-name="T51"> </text:span>per tutta<text:span text:style-name="T72"> </text:span>la<text:span text:style-name="T74"> </text:span>durata<text:span text:style-name="T51"> </text:span>del<text:span text:style-name="T74"> </text:span>rapporto<text:span text:style-name="T72"> </text:span>di<text:span text:style-name="T51"> </text:span>associazione<text:span text:style-name="T51"> </text:span>e/o mandato<text:span text:style-name="T74"> </text:span>e,<text:span text:style-name="T73"> </text:span>nel caso<text:span text:style-name="T51"> </text:span>di<text:span text:style-name="T74"> </text:span>revoca<text:span text:style-name="T72"> </text:span>e/o<text:span text:style-name="T74"> </text:span>altro tipo<text:span text:style-name="T51"> </text:span>di<text:span text:style-name="T73"> </text:span><text:span text:style-name="T1">cessazione</text:span></text:p>
      <text:p text:style-name="P13">del<text:span text:style-name="T25"> </text:span>rapporto,<text:span text:style-name="T3"> </text:span>nei<text:span text:style-name="T22"> </text:span>termini<text:span text:style-name="T23"> </text:span>prescrizionali<text:span text:style-name="T22"> </text:span>indicati<text:span text:style-name="T22"> </text:span>nell’Art.<text:span text:style-name="T3"> </text:span>2220<text:span text:style-name="T3"> </text:span>del<text:span text:style-name="T22"> </text:span>Codice<text:span text:style-name="T3"> </text:span><text:span text:style-name="T1">Civile.</text:span></text:p>
      <text:p text:style-name="P13">Obbligatorietà<text:span text:style-name="T26"> </text:span>del<text:span text:style-name="T21"> </text:span>conferimento<text:span text:style-name="T25"> </text:span>dei<text:span text:style-name="T30"> </text:span><text:span text:style-name="T3">dati</text:span></text:p>
      <text:p text:style-name="P25"><text:span text:style-name="T1">Il conferimento dei tuoi dati, tenuto conto delle finalità del trattamento come sopra illustrate, è obbligatorio e il loro mancato/parziale conferimento</text:span><text:span text:style-name="T52"> </text:span>comporta l'impossibilità di instaurare o proseguire il rapporto associativo, nei limiti in cui tali dati sono necessari all'esecuzione dello stesso. Il<text:span text:style-name="T52"> </text:span>conferimento<text:span text:style-name="T22"> </text:span>dei<text:span text:style-name="T22"> </text:span>dati<text:span text:style-name="T22"> </text:span>a<text:span text:style-name="T27"> </text:span>fini<text:span text:style-name="T27"> </text:span>assicurativi,<text:span text:style-name="T3"> </text:span>una<text:span text:style-name="T22"> </text:span>volta<text:span text:style-name="T22"> </text:span>che<text:span text:style-name="T23"> </text:span>tu<text:span text:style-name="T27"> </text:span>sia<text:span text:style-name="T22"> </text:span>divenuto<text:span text:style-name="T3"> </text:span>socio,<text:span text:style-name="T3"> </text:span>è<text:span text:style-name="T23"> </text:span>invece,<text:span text:style-name="T3"> </text:span>obbligatorio.<text:span text:style-name="T1"> </text:span>Ove<text:span text:style-name="T22"> </text:span>il<text:span text:style-name="T27"> </text:span>soggetto<text:span text:style-name="T22"> </text:span>che<text:span text:style-name="T23"> </text:span>conferisce<text:span text:style-name="T27"> </text:span>i<text:span text:style-name="T23"> </text:span>dati<text:span text:style-name="T22"> </text:span>abbia<text:span text:style-name="T1"> </text:span>un’età<text:span text:style-name="T52"> </text:span>inferiore<text:span text:style-name="T22"> </text:span>ai<text:span text:style-name="T22"> </text:span>18<text:span text:style-name="T22"> </text:span>anni,<text:span text:style-name="T3"> </text:span>tale<text:span text:style-name="T22"> </text:span>trattamento<text:span text:style-name="T26"> </text:span>è<text:span text:style-name="T22"> </text:span>lecito<text:span text:style-name="T22"> </text:span>soltanto<text:span text:style-name="T22"> </text:span>se<text:span text:style-name="T22"> </text:span>e<text:span text:style-name="T23"> </text:span>nella<text:span text:style-name="T22"> </text:span>misura<text:span text:style-name="T22"> </text:span>in<text:span text:style-name="T22"> </text:span>cui,<text:span text:style-name="T27"> </text:span>tale<text:span text:style-name="T22"> </text:span>consenso<text:span text:style-name="T22"> </text:span>è<text:span text:style-name="T23"> </text:span>prestato<text:span text:style-name="T22"> </text:span>o<text:span text:style-name="T23"> </text:span>autorizzato<text:span text:style-name="T22"> </text:span>dal<text:span text:style-name="T23"> </text:span>titolare<text:span text:style-name="T22"> </text:span>della<text:span text:style-name="T22"> </text:span>responsabilità<text:span text:style-name="T52"> </text:span>genitoriale per il quale sono acquisiti i dati identificativi e copia dei documenti di riconoscimento.</text:p>
      <text:list xml:id="list42814986" text:continue-numbering="true" text:style-name="Outline">
        <text:list-item>
          <text:list>
            <text:list-item>
              <text:list>
                <text:list-item>
                  <text:h text:style-name="P50" text:outline-level="3">Comunicazione<text:span text:style-name="T27"> </text:span>e<text:span text:style-name="T27"> </text:span><text:span text:style-name="T1">diffusione</text:span></text:h>
                </text:list-item>
              </text:list>
            </text:list-item>
          </text:list>
        </text:list-item>
      </text:list>
      <text:list xml:id="list288392497363605564" text:style-name="WWNum2">
        <text:list-item>
          <text:p text:style-name="P67"><text:span text:style-name="T53">I</text:span><text:span text:style-name="T70"> </text:span><text:span text:style-name="T53">tuoi</text:span><text:span text:style-name="T70"> </text:span><text:span text:style-name="T53">dati</text:span><text:span text:style-name="T71"> </text:span><text:span text:style-name="T53">potranno</text:span><text:span text:style-name="T68"> </text:span><text:span text:style-name="T53">da</text:span><text:span text:style-name="T70"> </text:span><text:span text:style-name="T53">noi</text:span><text:span text:style-name="T67"> </text:span><text:span text:style-name="T53">essere</text:span><text:span text:style-name="T71"> </text:span><text:span text:style-name="T53">comunicati,</text:span><text:span text:style-name="T69"> </text:span><text:span text:style-name="T53">ai</text:span><text:span text:style-name="T71"> </text:span><text:span text:style-name="T53">seguenti</text:span><text:span text:style-name="T70"> </text:span><text:span text:style-name="T53">soggetti</text:span><text:span text:style-name="T69"> </text:span><text:span text:style-name="T53">o</text:span><text:span text:style-name="T71"> </text:span><text:span text:style-name="T53">categorie</text:span><text:span text:style-name="T70"> </text:span><text:span text:style-name="T53">di</text:span><text:span text:style-name="T70"> </text:span><text:span text:style-name="T55">soggetti:</text:span></text:p>
        </text:list-item>
      </text:list>
      <text:p text:style-name="P30">A.I.C.S.,<text:span text:style-name="T26"> </text:span>C.O.N.I.<text:span text:style-name="T23"> </text:span>cui<text:span text:style-name="T25"> </text:span>questa<text:span text:style-name="T25"> </text:span>ASD<text:span text:style-name="T25"> </text:span>è<text:span text:style-name="T23"> </text:span>rispettivamente<text:span text:style-name="T25"> </text:span>affiliata<text:span text:style-name="T23"> </text:span>ed<text:span text:style-name="T25"> </text:span>iscritta,<text:span text:style-name="T23"> </text:span>al<text:span text:style-name="T25"> </text:span>solo<text:span text:style-name="T23"> </text:span>scopo<text:span text:style-name="T26"> </text:span>di<text:span text:style-name="T23"> </text:span>meglio<text:span text:style-name="T25"> </text:span>realizzare<text:span text:style-name="T25"> </text:span>il<text:span text:style-name="T22"> </text:span>fine<text:span text:style-name="T25"> </text:span><text:span text:style-name="T1">associativo.</text:span></text:p>
      <text:p text:style-name="P31">Le<text:span text:style-name="T30"> </text:span>seguenti<text:span text:style-name="T30"> </text:span>categorie<text:span text:style-name="T30"> </text:span>di<text:span text:style-name="T30"> </text:span>soggetti<text:span text:style-name="T30"> </text:span>possono<text:span text:style-name="T30"> </text:span>venire<text:span text:style-name="T30"> </text:span>a<text:span text:style-name="T26"> </text:span>conoscenza<text:span text:style-name="T26"> </text:span>dei<text:span text:style-name="T30"> </text:span>Vostri<text:span text:style-name="T30"> </text:span>dati,<text:span text:style-name="T25"> </text:span>in<text:span text:style-name="T30"> </text:span>qualità<text:span text:style-name="T26"> </text:span>di<text:span text:style-name="T30"> </text:span>responsabili<text:span text:style-name="T30"> </text:span>o<text:span text:style-name="T30"> </text:span>incaricati<text:span text:style-name="T30"> </text:span>del<text:span text:style-name="T30"> </text:span>trattamento,<text:span text:style-name="T25"> </text:span>nominati<text:span text:style-name="T30"> </text:span>dal<text:span text:style-name="T52"> </text:span>titolare del trattamento: dirigenti, amministratori e sindaci / uffici di protocollo e segreteria interni / dipendenti e collaboratori interni /<text:span text:style-name="T52"> </text:span>compagnia di assicurazione con cui stipuleremo una polizza infortuni e responsabilità civile in tuo favore / enti pubblici cui siamo tenuti per<text:span text:style-name="T52"> </text:span>legge o per convenzione a conferire i dati</text:p>
      <text:list xml:id="list42812578" text:continue-numbering="true" text:style-name="WWNum2">
        <text:list-item>
          <text:p text:style-name="P68"><text:span text:style-name="T53">I</text:span><text:span text:style-name="T65"> </text:span><text:span text:style-name="T53">tuoi</text:span><text:span text:style-name="T67"> </text:span><text:span text:style-name="T53">dati</text:span><text:span text:style-name="T67"> </text:span><text:span text:style-name="T53">non</text:span><text:span text:style-name="T67"> </text:span><text:span text:style-name="T53">potranno</text:span><text:span text:style-name="T65"> </text:span><text:span text:style-name="T53">essere</text:span><text:span text:style-name="T67"> </text:span><text:span text:style-name="T53">né</text:span><text:span text:style-name="T67"> </text:span><text:span text:style-name="T53">comunicati</text:span><text:span text:style-name="T67"> </text:span><text:span text:style-name="T53">all'esterno</text:span><text:span text:style-name="T69"> </text:span><text:span text:style-name="T53">né,</text:span><text:span text:style-name="T65"> </text:span><text:span text:style-name="T53">tanto</text:span><text:span text:style-name="T71"> </text:span><text:span text:style-name="T53">meno,</text:span><text:span text:style-name="T69"> </text:span><text:span text:style-name="T53">diffusi</text:span><text:span text:style-name="T69"> </text:span><text:span text:style-name="T53">salvo</text:span><text:span text:style-name="T67"> </text:span><text:span text:style-name="T53">che</text:span><text:span text:style-name="T69"> </text:span><text:span text:style-name="T53">ciò</text:span><text:span text:style-name="T67"> </text:span><text:span text:style-name="T53">non</text:span><text:span text:style-name="T67"> </text:span><text:span text:style-name="T53">corrisponda</text:span><text:span text:style-name="T55"> </text:span><text:span text:style-name="T53">ad</text:span><text:span text:style-name="T67"> </text:span><text:span text:style-name="T53">un</text:span><text:span text:style-name="T67"> </text:span><text:span text:style-name="T53">preciso</text:span><text:span text:style-name="T55"> </text:span><text:span text:style-name="T53">obbligo</text:span><text:span text:style-name="T67"> </text:span><text:span text:style-name="T53">di</text:span><text:span text:style-name="T67"> </text:span><text:span text:style-name="T53">legge</text:span><text:span text:style-name="T67"> </text:span><text:span text:style-name="T53">o</text:span><text:span text:style-name="T66"> </text:span><text:span text:style-name="T53">ad un ordine imperativo dell'Autorità e salvo quanto specificato al punto a).</text:span></text:p>
        </text:list-item>
      </text:list>
      <text:list xml:id="list42802859" text:continue-list="list42814986" text:style-name="Outline">
        <text:list-item>
          <text:list>
            <text:list-item>
              <text:list>
                <text:list-item>
                  <text:h text:style-name="P51" text:outline-level="3">Diritti<text:span text:style-name="T25"> </text:span>degli<text:span text:style-name="T23"> </text:span><text:span text:style-name="T1">interessati</text:span></text:h>
                </text:list-item>
              </text:list>
            </text:list-item>
          </text:list>
        </text:list-item>
      </text:list>
      <text:p text:style-name="P32">Lei<text:span text:style-name="T25"> </text:span>potrà<text:span text:style-name="T23"> </text:span>in<text:span text:style-name="T25"> </text:span>qualsiasi<text:span text:style-name="T25"> </text:span>momento<text:span text:style-name="T25"> </text:span>esercitare<text:span text:style-name="T25"> </text:span>i<text:span text:style-name="T25"> </text:span>diritti:<text:span text:style-name="T23"> </text:span>di<text:span text:style-name="T25"> </text:span>accesso<text:span text:style-name="T25"> </text:span>ai<text:span text:style-name="T25"> </text:span>dati<text:span text:style-name="T25"> </text:span>personali;<text:span text:style-name="T23"> </text:span>di<text:span text:style-name="T25"> </text:span>ottenere<text:span text:style-name="T25"> </text:span>la<text:span text:style-name="T23"> </text:span>rettifica<text:span text:style-name="T23"> </text:span>o<text:span text:style-name="T25"> </text:span>la<text:span text:style-name="T23"> </text:span>cancellazione<text:span text:style-name="T25"> </text:span>degli<text:span text:style-name="T25"> </text:span>stessi<text:span text:style-name="T25"> </text:span>o<text:span text:style-name="T25"> </text:span>la<text:span text:style-name="T23"> </text:span>limitazione<text:span text:style-name="T25"> </text:span>del<text:span text:style-name="T52"> </text:span>trattamento<text:span text:style-name="T3"> </text:span>che<text:span text:style-name="T22"> </text:span>lo<text:span text:style-name="T3"> </text:span>riguardano<text:span text:style-name="T22"> </text:span>nei<text:span text:style-name="T3"> </text:span>casi<text:span text:style-name="T3"> </text:span>in<text:span text:style-name="T3"> </text:span>cui<text:span text:style-name="T27"> </text:span>ciò<text:span text:style-name="T3"> </text:span>non<text:span text:style-name="T1"> </text:span>configga<text:span text:style-name="T3"> </text:span>con<text:span text:style-name="T3"> </text:span>altre<text:span text:style-name="T1"> </text:span>disposizioni<text:span text:style-name="T3"> </text:span>di<text:span text:style-name="T3"> </text:span>legge;<text:span text:style-name="T27"> </text:span>di<text:span text:style-name="T3"> </text:span>opporsi<text:span text:style-name="T22"> </text:span>al<text:span text:style-name="T1"> </text:span>trattamento;<text:span text:style-name="T27"> </text:span>di<text:span text:style-name="T3"> </text:span>opporsi<text:span text:style-name="T22"> </text:span>alla<text:span text:style-name="T3"> </text:span>portabilità<text:span text:style-name="T3"> </text:span>dei<text:span text:style-name="T52"> </text:span>dati; di revocare il consenso, ove previsto nei casi in cui ciò non configga con altre disposizioni di legge: la revoca del consenso non pregiudica la<text:span text:style-name="T52"> </text:span>liceità<text:span text:style-name="T2"> </text:span>del<text:span text:style-name="T1"> </text:span>trattamento<text:span text:style-name="T1"> </text:span>basata<text:span text:style-name="T2"> </text:span>sul<text:span text:style-name="T1"> </text:span>consenso<text:span text:style-name="T1"> </text:span>conferito<text:span text:style-name="T1"> </text:span>prima<text:span text:style-name="T2"> </text:span>della<text:span text:style-name="T2"> </text:span>revoca;<text:span text:style-name="T2"> </text:span>di<text:span text:style-name="T1"> </text:span>proporre reclamo<text:span text:style-name="T1"> </text:span>all’autorità<text:span text:style-name="T2"> </text:span>di<text:span text:style-name="T1"> </text:span>controllo (Garante<text:span text:style-name="T1"> </text:span>Privacy) (come<text:span text:style-name="T1"> </text:span>artt.<text:span text:style-name="T52"> </text:span>da 15 a 21 del G.D.P.R).</text:p>
      <text:list xml:id="list42824177" text:continue-numbering="true" text:style-name="Outline">
        <text:list-item>
          <text:list>
            <text:list-item>
              <text:list>
                <text:list-item>
                  <text:h text:style-name="Heading_20_3" text:outline-level="3">Responsabile<text:span text:style-name="T22"> </text:span>del<text:span text:style-name="T22"> </text:span><text:span text:style-name="T1">trattamento</text:span></text:h>
                </text:list-item>
              </text:list>
            </text:list-item>
          </text:list>
        </text:list-item>
      </text:list>
      <text:p text:style-name="P29">Per esercitare tali diritti puoi rivolgerti al responsabile, all'uopo nominato ai sensi degli artt. 37 e ss. del GDPR, nella persona del Presidente pro<text:span text:style-name="T52"> </text:span>tempore, raggiungibile all'indirizzo <text:a xlink:type="simple" xlink:href="mailto:goodtimebluesfest@gmail.com" text:style-name="Internet_20_link" text:visited-style-name="Visited_20_Internet_20_Link"><text:span text:style-name="T76">s</text:span></text:a><text:span text:style-name="T76">lowtownblues@gmail.com</text:span></text:p>
      <text:list xml:id="list42812419" text:continue-numbering="true" text:style-name="Outline">
        <text:list-item>
          <text:list>
            <text:list-item>
              <text:list>
                <text:list-item>
                  <text:h text:style-name="P52" text:outline-level="3">Titolare<text:span text:style-name="T22"> </text:span>del<text:span text:style-name="T23"> </text:span><text:span text:style-name="T1">trattamento</text:span></text:h>
                </text:list-item>
              </text:list>
            </text:list-item>
          </text:list>
        </text:list-item>
      </text:list>
      <text:p text:style-name="P46">Titolare<text:span text:style-name="T23"> </text:span>del<text:span text:style-name="T23"> </text:span>trattamento<text:span text:style-name="T23"> </text:span>è<text:span text:style-name="T25"> </text:span><text:span text:style-name="T22">“Swinging Zoo Asd”, Via Goito 11, 10125 Torino C.F.: </text:span><text:span text:style-name="T77">97835960010</text:span><text:span text:style-name="T22"> </text:span></text:p>
      <text:p text:style-name="P41">Torino, 10/10/2024</text:p>
      <text:p text:style-name="P14"><text:span text:style-name="T31">Il </text:span><text:span text:style-name="T33">Presidente</text:span></text:p>
      <text:p text:style-name="P42">Carlo Nigr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e" style:font-family-generic="roman" style:font-pitch="variable" style:font-charset="x-symbol"/>
    <style:font-face style:name="OpenSymbol" svg:font-family="OpenSymbol"/>
    <style:font-face style:name="Arial2" svg:font-family="Arial" style:font-family-generic="swiss"/>
    <style:font-face style:name="Bahnschrift" svg:font-family="Bahnschrift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left="0cm" fo:margin-right="0cm" fo:margin-top="0cm" fo:margin-bottom="0cm" fo:line-height="100%" fo:text-align="start" style:justify-single-word="false" fo:orphans="0" fo:widows="0" fo:hyphenation-ladder-count="no-limit" fo:text-indent="0cm" style:auto-text-indent="false" style:text-autospace="ideograph-alpha" style:punctuation-wrap="hanging" style:line-break="strict" style:tab-stop-distance="1.27cm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Calibri" fo:language="it" fo:country="IT" style:font-name-asian="Calibri2" style:language-asian="en" style:country-asian="US" style:font-name-complex="Calibri2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default-outline-level="" style:list-style-name="" style:class="text">
      <style:text-properties style:font-name="Calibri" fo:font-size="8pt" fo:language="it" fo:country="IT" style:font-name-asian="Calibri2" style:font-size-asian="8pt" style:language-asian="en" style:country-asian="US" style:font-name-complex="Calibri2" style:font-size-complex="8pt" style:language-complex="ar" style:country-complex="SA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left="0.549cm" fo:margin-right="0cm" fo:text-indent="0cm" style:auto-text-indent="false"/>
      <style:text-properties style:font-name="Times New Roman" fo:font-size="12pt" fo:language="it" fo:country="IT" style:font-name-asian="Times New Roman1" style:font-size-asian="12pt" style:language-asian="en" style:country-asian="US" style:font-name-complex="Times New Roman1" style:font-size-complex="12pt" style:language-complex="ar" style:country-complex="SA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left="0.614cm" fo:margin-right="0.268cm" fo:text-align="justify" style:justify-single-word="false" fo:text-indent="0cm" style:auto-text-indent="false"/>
      <style:text-properties style:font-name="Times New Roman" fo:font-size="11pt" fo:language="it" fo:country="IT" style:font-name-asian="Times New Roman1" style:font-size-asian="11pt" style:language-asian="en" style:country-asian="US" style:font-name-complex="Times New Roman1" style:font-size-complex="11pt" style:language-complex="ar" style:country-complex="SA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left="0.533cm" fo:margin-right="0cm" fo:margin-top="0.104cm" fo:margin-bottom="0cm" fo:line-height="0.377cm" fo:text-align="justify" style:justify-single-word="false" fo:text-indent="0cm" style:auto-text-indent="false"/>
      <style:text-properties style:font-name="Calibri" fo:font-size="9pt" fo:language="it" fo:country="IT" fo:font-weight="bold" style:font-name-asian="Calibri2" style:font-size-asian="9pt" style:language-asian="en" style:country-asian="US" style:font-weight-asian="bold" style:font-name-complex="Calibri2" style:font-size-complex="9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914cm" fo:margin-right="0cm" fo:text-indent="-0.402cm" style:auto-text-indent="false"/>
      <style:text-properties style:font-name="Calibri" fo:language="it" fo:country="IT" style:font-name-asian="Calibri2" style:language-asian="en" style:country-asian="US" style:font-name-complex="Calibri2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text-properties style:font-name="Times New Roman" fo:language="it" fo:country="IT" style:font-name-asian="Times New Roman1" style:language-asian="en" style:country-asian="US" style:font-name-complex="Times New Roman1" style:language-complex="ar" style:country-complex="SA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ListLabel_20_1" style:display-name="ListLabel 1" style:family="text">
      <style:text-properties fo:font-size="8pt" fo:letter-spacing="-0.002cm" fo:language="it" fo:country="IT" fo:font-style="normal" fo:font-weight="normal" style:font-name-asian="Calibri2" style:font-size-asian="8pt" style:language-asian="en" style:country-asian="US" style:font-style-asian="normal" style:font-weight-asian="normal" style:font-name-complex="Calibri2" style:font-size-complex="8pt" style:language-complex="ar" style:country-complex="SA" style:font-style-complex="normal" style:font-weight-complex="normal" style:text-scale="100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3" style:display-name="ListLabel 3" style:family="text">
      <style:text-properties fo:font-size="8pt" fo:letter-spacing="normal" fo:language="it" fo:country="IT" fo:font-style="normal" fo:font-weight="normal" style:font-name-asian="Symbol1" style:font-size-asian="8pt" style:language-asian="en" style:country-asian="US" style:font-style-asian="normal" style:font-weight-asian="normal" style:font-name-complex="Symbol1" style:font-size-complex="8pt" style:language-complex="ar" style:country-complex="SA" style:font-style-complex="normal" style:font-weight-complex="normal" style:text-scale="100%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fo:text-indent="-0.501cm" fo:margin-left="1.034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2.669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4.316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5.964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7.611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9.259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0.906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2.554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501cm" fo:margin-left="14.20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3" style:num-suffix="" text:bullet-char="">
        <style:list-level-properties text:list-level-position-and-space-mode="label-alignment">
          <style:list-level-label-alignment text:label-followed-by="listtab" fo:text-indent="-0.402cm" fo:margin-left="0.914cm"/>
        </style:list-level-properties>
        <style:text-properties style:font-name="Symbol"/>
      </text:list-level-style-bullet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402cm" fo:margin-left="2.574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402cm" fo:margin-left="4.232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402cm" fo:margin-left="5.89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402cm" fo:margin-left="7.548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402cm" fo:margin-left="9.206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402cm" fo:margin-left="10.864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402cm" fo:margin-left="12.52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402cm" fo:margin-left="14.1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</style:style>
    <style:page-layout style:name="Mpm1">
      <style:page-layout-properties fo:page-width="21.001cm" fo:page-height="29.7cm" style:num-format="1" style:print-orientation="portrait" fo:margin-top="0.97cm" fo:margin-bottom="1.685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svg:height="0.146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fo:page-width="21.001cm" fo:page-height="29.669cm" style:num-format="1" style:print-orientation="portrait" fo:margin-top="0.706cm" fo:margin-bottom="0.706cm" fo:margin-left="0.706cm" fo:margin-right="0.706cm" fo:border="0.079cm solid #999999" fo:padding-top="0.141cm" fo:padding-bottom="0cm" fo:padding-left="0.882cm" fo:padding-right="1.199cm" style:writing-mode="lr-tb" style:layout-grid-color="#c0c0c0" style:layout-grid-lines="28116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1"/>
      </style:footer>
    </style:master-page>
    <style:master-page style:name="Converted1" style:page-layout-name="Mpm2"/>
    <style:master-page style:name="Converted2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ichele D’Anselmo</meta:initial-creator>
    <meta:creation-date>2024-09-18T16:00:10</meta:creation-date>
    <dc:date>2025-09-22T22:55:02.64</dc:date>
    <meta:editing-duration>PT13M11S</meta:editing-duration>
    <meta:generator>OpenOffice/4.1.14$Win32 OpenOffice.org_project/4114m1$Build-9811</meta:generator>
    <meta:editing-cycles>4</meta:editing-cycles>
    <meta:document-statistic meta:table-count="1" meta:image-count="0" meta:object-count="0" meta:page-count="2" meta:paragraph-count="61" meta:word-count="1205" meta:character-count="8599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